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B3000001B4AB79D3EF.jpg" manifest:media-type="image/jpeg"/>
  <manifest:file-entry manifest:full-path="Pictures/10000000000006A800000A001F1B8522.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cm" table:align="margins" style:writing-mode="lr-tb"/>
    </style:style>
    <style:style style:name="Table2.A" style:family="table-column">
      <style:table-column-properties style:column-width="2.043cm" style:rel-column-width="6692*"/>
    </style:style>
    <style:style style:name="Table2.B" style:family="table-column">
      <style:table-column-properties style:column-width="1.969cm" style:rel-column-width="6448*"/>
    </style:style>
    <style:style style:name="Table2.C" style:family="table-column">
      <style:table-column-properties style:column-width="3.565cm" style:rel-column-width="11680*"/>
    </style:style>
    <style:style style:name="Table2.D" style:family="table-column">
      <style:table-column-properties style:column-width="2.424cm" style:rel-column-width="7939*"/>
    </style:style>
    <style:style style:name="Table2.E" style:family="table-column">
      <style:table-column-properties style:column-width="1.699cm" style:rel-column-width="5566*"/>
    </style:style>
    <style:style style:name="Table2.G" style:family="table-column">
      <style:table-column-properties style:column-width="1.894cm" style:rel-column-width="6205*"/>
    </style:style>
    <style:style style:name="Table2.H" style:family="table-column">
      <style:table-column-properties style:column-width="3.988cm" style:rel-column-width="13066*"/>
    </style:style>
    <style:style style:name="Table2.A1" style:family="table-cell">
      <style:table-cell-properties fo:padding="0.097cm" fo:border-left="0.5pt solid #000000" fo:border-right="none" fo:border-top="0.5pt solid #000000" fo:border-bottom="0.5pt solid #000000"/>
    </style:style>
    <style:style style:name="Table2.H1" style:family="table-cell">
      <style:table-cell-properties fo:padding="0.097cm" fo:border="0.5pt solid #000000"/>
    </style:style>
    <style:style style:name="Table2.A2" style:family="table-cell">
      <style:table-cell-properties fo:padding="0.097cm" fo:border-left="0.5pt solid #000000" fo:border-right="none" fo:border-top="none" fo:border-bottom="0.5pt solid #000000"/>
    </style:style>
    <style:style style:name="Table2.H2" style:family="table-cell">
      <style:table-cell-properties fo:padding="0.097c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b91325" style:font-size-asian="24pt" style:font-weight-asian="bold" style:font-size-complex="24pt" style:font-weight-complex="bold"/>
    </style:style>
    <style:style style:name="P2" style:family="paragraph" style:parent-style-name="Standard">
      <style:paragraph-properties fo:text-align="justify" style:justify-single-word="false"/>
      <style:text-properties style:font-name="Carolingia" fo:font-size="15pt" style:text-underline-style="none" fo:font-weight="normal" officeooo:rsid="01034e99" officeooo:paragraph-rsid="04b91325"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ba5a6f"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333b2" officeooo:paragraph-rsid="04b9132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6"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8" style:family="paragraph" style:parent-style-name="Standard">
      <style:text-properties style:font-name="Carolingia" fo:font-size="15pt" style:text-underline-style="none" fo:font-weight="normal" officeooo:rsid="0005c2bd" officeooo:paragraph-rsid="04b7deb2" style:font-size-asian="15pt" style:font-weight-asian="normal" style:font-size-complex="15pt" style:font-weight-complex="normal"/>
    </style:style>
    <style:style style:name="P9" style:family="paragraph" style:parent-style-name="Standard">
      <style:text-properties style:font-name="Carolingia" fo:font-size="15pt" style:text-underline-style="none" fo:font-weight="normal" officeooo:rsid="0005c2bd" officeooo:paragraph-rsid="04ab9b5e" style:font-size-asian="15pt" style:font-weight-asian="normal" style:font-size-complex="15pt" style:font-weight-complex="normal"/>
    </style:style>
    <style:style style:name="P10" style:family="paragraph" style:parent-style-name="Standard">
      <style:paragraph-properties fo:text-align="start" style:justify-single-word="false"/>
      <style:text-properties fo:color="#000000" loext:opacity="100%" style:font-name="Carolingia" fo:font-size="15pt" officeooo:paragraph-rsid="0486e514" style:font-size-asian="15pt" style:font-size-complex="15pt"/>
    </style:style>
    <style:style style:name="P11" style:family="paragraph" style:parent-style-name="Standard">
      <style:text-properties style:font-name="Carolingia" fo:font-size="15pt" officeooo:paragraph-rsid="0486e514" style:font-size-asian="15pt" style:font-size-complex="15pt"/>
    </style:style>
    <style:style style:name="P12"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3" style:family="paragraph" style:parent-style-name="Standard">
      <style:text-properties style:font-name="Carolingia" fo:font-size="15pt" officeooo:paragraph-rsid="03f16216" style:font-size-asian="15pt" style:font-size-complex="15pt"/>
    </style:style>
    <style:style style:name="P14" style:family="paragraph" style:parent-style-name="Standard">
      <style:text-properties fo:font-size="15pt" style:text-underline-style="none" fo:font-weight="bold" officeooo:rsid="0005c2bd" officeooo:paragraph-rsid="04ab9b5e" style:font-size-asian="15pt" style:font-weight-asian="bold" style:font-size-complex="15pt" style:font-weight-complex="bold"/>
    </style:style>
    <style:style style:name="P15"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6" style:family="paragraph" style:parent-style-name="Standard">
      <style:text-properties fo:font-size="15pt" style:text-underline-style="none" fo:font-weight="bold" officeooo:rsid="0005c2bd" officeooo:paragraph-rsid="048c416d" style:font-size-asian="15pt" style:font-weight-asian="bold" style:font-size-complex="15pt" style:font-weight-complex="bold"/>
    </style:style>
    <style:style style:name="P17"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8"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19"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20"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21"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2"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3"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4"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5"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6" style:family="paragraph" style:parent-style-name="Standard">
      <style:text-properties fo:font-size="13pt" style:text-underline-style="none" fo:font-weight="normal" officeooo:rsid="00ed8a6c" officeooo:paragraph-rsid="047955ff" style:font-size-asian="13pt" style:font-weight-asian="normal" style:font-size-complex="13pt" style:font-weight-complex="normal"/>
    </style:style>
    <style:style style:name="P27" style:family="paragraph" style:parent-style-name="Standard">
      <style:text-properties fo:font-size="6pt" style:text-underline-style="none" fo:font-weight="bold" officeooo:rsid="0094f224" officeooo:paragraph-rsid="040b21e1" style:font-size-asian="5.25pt" style:font-weight-asian="bold" style:font-size-complex="6pt" style:font-weight-complex="bold"/>
    </style:style>
    <style:style style:name="P28"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30"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2"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3"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4"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5"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6"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7" style:family="paragraph" style:parent-style-name="Standard">
      <style:text-properties fo:font-size="13pt" officeooo:paragraph-rsid="040b21e1" style:font-size-asian="13pt" style:font-size-complex="13pt"/>
    </style:style>
    <style:style style:name="P38"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9"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40"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1"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3"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4"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7"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8" style:family="paragraph" style:parent-style-name="Standard">
      <style:paragraph-properties fo:break-before="page"/>
      <style:text-properties officeooo:paragraph-rsid="04909a5e"/>
    </style:style>
    <style:style style:name="P49"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50"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1"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2"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3"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4" style:family="paragraph" style:parent-style-name="Standard">
      <style:text-properties fo:font-size="6pt" style:text-underline-style="none" officeooo:rsid="00b53b22" officeooo:paragraph-rsid="04909a5e" style:font-size-asian="6pt" style:font-size-complex="6pt"/>
    </style:style>
    <style:style style:name="P55"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6" style:family="paragraph" style:parent-style-name="Standard">
      <style:text-properties fo:font-size="15pt" style:text-underline-style="none" officeooo:rsid="01156f02" officeooo:paragraph-rsid="04909a5e" style:font-size-asian="15pt" style:font-size-complex="15pt"/>
    </style:style>
    <style:style style:name="P57"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8"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9"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60"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1"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2"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3" style:family="paragraph" style:parent-style-name="Standard">
      <style:text-properties fo:font-size="6pt" style:text-underline-style="none" officeooo:rsid="00b53b22" officeooo:paragraph-rsid="02b34906" style:font-size-asian="6pt" style:font-size-complex="6pt"/>
    </style:style>
    <style:style style:name="P64"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5" style:family="paragraph" style:parent-style-name="Standard">
      <style:text-properties fo:font-size="15pt" style:text-underline-style="none" officeooo:rsid="01156f02" officeooo:paragraph-rsid="02b34906" style:font-size-asian="15pt" style:font-size-complex="15pt"/>
    </style:style>
    <style:style style:name="P66"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7"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8"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9"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70"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1"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2"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3"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4"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5" style:family="paragraph" style:parent-style-name="Standard">
      <style:text-properties fo:font-size="15pt" style:text-underline-style="none" officeooo:rsid="01156f02" officeooo:paragraph-rsid="02b75bbe" style:font-size-asian="15pt" style:font-size-complex="15pt"/>
    </style:style>
    <style:style style:name="P76"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7"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8"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9"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80"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1"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2"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3"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4"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5"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6"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7"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8"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2" style:family="paragraph" style:parent-style-name="Standard">
      <style:text-properties fo:font-size="13pt" style:text-underline-style="none" officeooo:rsid="01156f02" officeooo:paragraph-rsid="034dfde7" style:font-size-asian="13pt" style:font-size-complex="13pt"/>
    </style:style>
    <style:style style:name="P93"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6" style:family="paragraph" style:parent-style-name="Standard">
      <style:text-properties fo:font-size="13pt" style:text-underline-style="none" officeooo:rsid="01156f02" officeooo:paragraph-rsid="04a9cb6e" style:font-size-asian="13pt" style:font-size-complex="13pt"/>
    </style:style>
    <style:style style:name="P97" style:family="paragraph" style:parent-style-name="Standard">
      <style:text-properties officeooo:paragraph-rsid="04a9cb6e"/>
    </style:style>
    <style:style style:name="P98"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b39c63" style:font-size-asian="15pt" style:font-weight-asian="bold" style:font-size-complex="15pt" style:font-weight-complex="bold"/>
    </style:style>
    <style:style style:name="P99" style:family="paragraph" style:parent-style-name="Standard">
      <style:paragraph-properties fo:text-align="start" style:justify-single-word="false"/>
      <style:text-properties fo:color="#000000" loext:opacity="100%" fo:font-size="15pt" style:text-underline-style="none" fo:font-weight="normal" officeooo:paragraph-rsid="04b39c63" style:font-size-asian="15pt" style:font-weight-asian="normal" style:font-size-complex="15pt" style:font-weight-complex="normal"/>
    </style:style>
    <style:style style:name="P100" style:family="paragraph" style:parent-style-name="Standard">
      <style:paragraph-properties fo:text-align="start" style:justify-single-word="false"/>
      <style:text-properties fo:color="#000000" loext:opacity="100%" fo:font-size="15pt" style:text-underline-style="none" fo:font-weight="normal" officeooo:paragraph-rsid="04b39c63" fo:background-color="#eeeeee" style:font-size-asian="15pt" style:font-weight-asian="normal" style:font-size-complex="15pt" style:font-weight-complex="normal"/>
    </style:style>
    <style:style style:name="P101"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ad9830" style:font-size-asian="15pt" style:font-weight-asian="bold" style:font-size-complex="15pt" style:font-weight-complex="bold"/>
    </style:style>
    <style:style style:name="P102" style:family="paragraph" style:parent-style-name="Standard">
      <style:paragraph-properties fo:text-align="start" style:justify-single-word="false"/>
      <style:text-properties officeooo:paragraph-rsid="04ad9830"/>
    </style:style>
    <style:style style:name="P103" style:family="paragraph" style:parent-style-name="Standard">
      <style:paragraph-properties fo:text-align="start" style:justify-single-word="false"/>
      <style:text-properties officeooo:paragraph-rsid="04ad9830" fo:background-color="#eeeeee"/>
    </style:style>
    <style:style style:name="P104" style:family="paragraph" style:parent-style-name="Standard">
      <style:paragraph-properties fo:text-align="start" style:justify-single-word="false"/>
      <style:text-properties fo:color="#000000" loext:opacity="100%" fo:font-size="15pt" style:text-underline-style="none" fo:font-weight="bold" officeooo:paragraph-rsid="04ad9830" style:font-size-asian="15pt" style:font-weight-asian="bold" style:font-size-complex="15pt" style:font-weight-complex="bold"/>
    </style:style>
    <style:style style:name="P105" style:family="paragraph" style:parent-style-name="Standard">
      <style:paragraph-properties fo:text-align="start" style:justify-single-word="false"/>
      <style:text-properties fo:color="#000000" loext:opacity="100%" fo:font-size="15pt" style:text-underline-style="none" fo:font-weight="normal" officeooo:paragraph-rsid="04b0d9d8" style:font-size-asian="15pt" style:font-weight-asian="normal" style:font-size-complex="15pt" style:font-weight-complex="normal"/>
    </style:style>
    <style:style style:name="P106"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07"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08"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09"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10"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11"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12"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13"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14"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36pt" fo:background-color="#ffbf00" loext:char-shading-value="0" style:font-size-asian="36pt" style:font-size-complex="36pt"/>
    </style:style>
    <style:style style:name="T2" style:family="text">
      <style:text-properties fo:color="#c9211e" loext:opacity="100%" style:font-name="Carolingia" fo:font-size="36pt" officeooo:rsid="04b91325" fo:background-color="#ffbf00" loext:char-shading-value="0" style:font-size-asian="36pt" style:font-size-complex="36pt"/>
    </style:style>
    <style:style style:name="T3" style:family="text">
      <style:text-properties style:font-name="Carolingia" officeooo:rsid="04b91325"/>
    </style:style>
    <style:style style:name="T4" style:family="text">
      <style:text-properties fo:color="#3465a4" loext:opacity="100%" fo:font-weight="bold" officeooo:rsid="04849aa7" style:font-weight-asian="bold" style:font-weight-complex="bold"/>
    </style:style>
    <style:style style:name="T5" style:family="text">
      <style:text-properties fo:color="#3465a4" loext:opacity="100%" fo:font-weight="bold" officeooo:rsid="04b91325" style:font-weight-asian="bold" style:font-weight-complex="bold"/>
    </style:style>
    <style:style style:name="T6" style:family="text">
      <style:text-properties fo:color="#c9211e" loext:opacity="100%" fo:font-weight="bold" officeooo:rsid="00c61c25" style:font-weight-asian="bold" style:font-weight-complex="bold"/>
    </style:style>
    <style:style style:name="T7" style:family="text">
      <style:text-properties fo:font-weight="bold" officeooo:rsid="00c61c25" style:font-weight-asian="bold" style:font-weight-complex="bold"/>
    </style:style>
    <style:style style:name="T8" style:family="text">
      <style:text-properties officeooo:rsid="00061258"/>
    </style:style>
    <style:style style:name="T9" style:family="text">
      <style:text-properties fo:color="#2a6099" loext:opacity="100%" fo:font-weight="bold" officeooo:rsid="00b21ef0" style:font-weight-asian="bold" style:font-weight-complex="bold"/>
    </style:style>
    <style:style style:name="T10" style:family="text">
      <style:text-properties fo:color="#c9211e" loext:opacity="100%" fo:font-weight="bold" officeooo:rsid="00061258" style:font-weight-asian="bold" style:font-weight-complex="bold"/>
    </style:style>
    <style:style style:name="T11" style:family="text">
      <style:text-properties fo:color="#000000" loext:opacity="100%" fo:font-weight="bold" officeooo:rsid="00061258" style:font-weight-asian="bold" style:font-weight-complex="bold"/>
    </style:style>
    <style:style style:name="T12" style:family="text">
      <style:text-properties fo:color="#000000" loext:opacity="100%" officeooo:rsid="000333b2"/>
    </style:style>
    <style:style style:name="T13" style:family="text">
      <style:text-properties fo:color="#2a6099" loext:opacity="100%" officeooo:rsid="000333b2"/>
    </style:style>
    <style:style style:name="T14" style:family="text">
      <style:text-properties fo:color="#2a6099" loext:opacity="100%" fo:font-weight="bold" officeooo:rsid="04bc6383" style:font-weight-asian="bold" style:font-weight-complex="bold"/>
    </style:style>
    <style:style style:name="T15" style:family="text">
      <style:text-properties fo:color="#2a6099" loext:opacity="100%" fo:font-weight="bold" officeooo:rsid="04b7deb2" style:font-weight-asian="bold" style:font-weight-complex="bold"/>
    </style:style>
    <style:style style:name="T16" style:family="text">
      <style:text-properties fo:color="#127622" loext:opacity="100%" fo:font-family="Carolingia" fo:font-weight="bold" officeooo:rsid="04967453" style:font-weight-asian="bold" style:font-weight-complex="bold"/>
    </style:style>
    <style:style style:name="T17" style:family="text">
      <style:text-properties fo:color="#127622" loext:opacity="100%" fo:font-weight="bold" officeooo:rsid="04849aa7" style:font-weight-asian="bold" style:font-weight-complex="bold"/>
    </style:style>
    <style:style style:name="T18" style:family="text">
      <style:text-properties fo:color="#127622" loext:opacity="100%" fo:font-weight="bold" officeooo:rsid="04967453" style:font-weight-asian="bold" style:font-weight-complex="bold"/>
    </style:style>
    <style:style style:name="T19" style:family="text">
      <style:text-properties fo:color="#c9211e" loext:opacity="100%" officeooo:rsid="003468fb"/>
    </style:style>
    <style:style style:name="T20" style:family="text">
      <style:text-properties fo:color="#c9211e" loext:opacity="100%" fo:font-weight="bold" officeooo:rsid="024ec295" style:font-weight-asian="bold" style:font-weight-complex="bold"/>
    </style:style>
    <style:style style:name="T21" style:family="text">
      <style:text-properties fo:color="#000000" loext:opacity="100%" fo:font-weight="bold" officeooo:rsid="024ec295" style:font-weight-asian="bold" style:font-weight-complex="bold"/>
    </style:style>
    <style:style style:name="T22" style:family="text">
      <style:text-properties fo:color="#2a6099" loext:opacity="100%" fo:font-weight="bold" officeooo:rsid="024ec295" style:font-weight-asian="bold" style:font-weight-complex="bold"/>
    </style:style>
    <style:style style:name="T23" style:family="text">
      <style:text-properties fo:color="#c9211e" loext:opacity="100%" fo:font-weight="bold" style:font-weight-asian="bold" style:font-weight-complex="bold"/>
    </style:style>
    <style:style style:name="T24" style:family="text">
      <style:text-properties fo:font-weight="bold" style:font-weight-asian="bold" style:font-weight-complex="bold"/>
    </style:style>
    <style:style style:name="T25" style:family="text">
      <style:text-properties fo:color="#2a6099" loext:opacity="100%" fo:font-weight="bold" style:font-weight-asian="bold" style:font-weight-complex="bold"/>
    </style:style>
    <style:style style:name="T26" style:family="text">
      <style:text-properties fo:color="#2a6099" loext:opacity="100%" fo:font-weight="bold" officeooo:rsid="024291ec" style:font-weight-asian="bold" style:font-weight-complex="bold"/>
    </style:style>
    <style:style style:name="T27" style:family="text">
      <style:text-properties fo:color="#2a6099" loext:opacity="100%" fo:font-weight="bold" officeooo:rsid="04849aa7" style:font-weight-asian="bold" style:font-weight-complex="bold"/>
    </style:style>
    <style:style style:name="T28" style:family="text">
      <style:text-properties fo:color="#127622" loext:opacity="100%" fo:font-size="12pt" officeooo:rsid="04967453" style:font-size-asian="12pt" style:font-size-complex="12pt"/>
    </style:style>
    <style:style style:name="T29" style:family="text">
      <style:text-properties fo:color="#127622" loext:opacity="100%" fo:font-size="12pt" officeooo:rsid="024ec295" style:font-size-asian="12pt" style:font-size-complex="12pt"/>
    </style:style>
    <style:style style:name="T30" style:family="text">
      <style:text-properties fo:color="#127622" loext:opacity="100%" fo:font-size="12pt" officeooo:rsid="04849aa7" style:font-size-asian="12pt" style:font-size-complex="12pt"/>
    </style:style>
    <style:style style:name="T31" style:family="text">
      <style:text-properties fo:color="#2a6099" loext:opacity="100%" fo:font-family="Webdings" fo:font-weight="bold" officeooo:rsid="04bb1233" style:font-family-asian="Webdings" style:font-weight-asian="bold" style:font-family-complex="Webdings" style:font-weight-complex="bold"/>
    </style:style>
    <style:style style:name="T32" style:family="text">
      <style:text-properties fo:color="#2a6099" loext:opacity="100%" fo:font-family="Webdings" fo:font-weight="bold" officeooo:rsid="04b91325" style:font-family-asian="Webdings" style:font-weight-asian="bold" style:font-family-complex="Webdings" style:font-weight-complex="bold"/>
    </style:style>
    <style:style style:name="T33" style:family="text">
      <style:text-properties fo:color="#c9211e" loext:opacity="100%" fo:font-weight="bold" officeooo:rsid="022acf86" style:font-name-asian="Calibri" style:font-weight-asian="bold" style:font-name-complex="Calibri" style:font-weight-complex="bold"/>
    </style:style>
    <style:style style:name="T34" style:family="text">
      <style:text-properties fo:color="#000000" loext:opacity="100%" fo:font-weight="bold" officeooo:rsid="022acf86" style:font-name-asian="Calibri" style:font-weight-asian="bold" style:font-name-complex="Calibri" style:font-weight-complex="bold"/>
    </style:style>
    <style:style style:name="T35" style:family="text">
      <style:text-properties fo:color="#2a6099" loext:opacity="100%" fo:font-weight="bold" officeooo:rsid="00b21ef0" style:font-name-asian="Calibri" style:font-weight-asian="bold" style:font-name-complex="Calibri" style:font-weight-complex="bold"/>
    </style:style>
    <style:style style:name="T36" style:family="text">
      <style:text-properties fo:color="#2a6099" loext:opacity="100%" fo:font-weight="bold" officeooo:rsid="024ec295" style:font-name-asian="Calibri" style:font-weight-asian="bold" style:font-name-complex="Calibri" style:font-weight-complex="bold"/>
    </style:style>
    <style:style style:name="T37" style:family="text">
      <style:text-properties fo:color="#c9211e" loext:opacity="100%" fo:font-weight="bold" officeooo:rsid="024ec295" style:font-name-asian="Calibri" style:font-weight-asian="bold" style:font-name-complex="Calibri" style:font-weight-complex="bold"/>
    </style:style>
    <style:style style:name="T38" style:family="text">
      <style:text-properties fo:color="#000000" loext:opacity="100%" fo:font-weight="bold" officeooo:rsid="024ec295" style:font-name-asian="Calibri" style:font-weight-asian="bold" style:font-name-complex="Calibri" style:font-weight-complex="bold"/>
    </style:style>
    <style:style style:name="T39" style:family="text">
      <style:text-properties fo:color="#2a6099" loext:opacity="100%" fo:font-weight="bold" officeooo:rsid="04849aa7" style:font-name-asian="Calibri" style:font-weight-asian="bold" style:font-name-complex="Calibri" style:font-weight-complex="bold"/>
    </style:style>
    <style:style style:name="T40" style:family="text">
      <style:text-properties fo:color="#c9211e" loext:opacity="100%" fo:font-weight="bold" officeooo:rsid="0004722d" style:font-name-asian="Calibri" style:font-weight-asian="bold" style:font-name-complex="Calibri" style:font-weight-complex="bold"/>
    </style:style>
    <style:style style:name="T41" style:family="text">
      <style:text-properties fo:color="#000000" loext:opacity="100%" fo:font-weight="bold" officeooo:rsid="0004722d" style:font-name-asian="Calibri" style:font-weight-asian="bold" style:font-name-complex="Calibri" style:font-weight-complex="bold"/>
    </style:style>
    <style:style style:name="T42" style:family="text">
      <style:text-properties fo:color="#2a6099" loext:opacity="100%" officeooo:rsid="0004722d" style:font-name-asian="Calibri" style:font-name-complex="Calibri"/>
    </style:style>
    <style:style style:name="T43" style:family="text">
      <style:text-properties fo:color="#2a6099" loext:opacity="100%" fo:font-weight="bold" officeooo:rsid="048a6ad2" style:font-name-asian="Calibri" style:font-weight-asian="bold" style:font-name-complex="Calibri" style:font-weight-complex="bold"/>
    </style:style>
    <style:style style:name="T44" style:family="text">
      <style:text-properties fo:color="#c9211e" loext:opacity="100%" fo:font-weight="bold" style:font-name-asian="Calibri" style:font-weight-asian="bold" style:font-name-complex="Calibri" style:font-weight-complex="bold"/>
    </style:style>
    <style:style style:name="T45" style:family="text">
      <style:text-properties fo:color="#000000" loext:opacity="100%" fo:font-weight="bold" style:font-name-asian="Calibri" style:font-weight-asian="bold" style:font-name-complex="Calibri" style:font-weight-complex="bold"/>
    </style:style>
    <style:style style:name="T46" style:family="text">
      <style:text-properties fo:color="#000000" loext:opacity="100%" fo:font-weight="bold" officeooo:rsid="0009e01f" style:font-name-asian="Calibri" style:font-weight-asian="bold" style:font-name-complex="Calibri" style:font-weight-complex="bold"/>
    </style:style>
    <style:style style:name="T47" style:family="text">
      <style:text-properties fo:color="#2a6099" loext:opacity="100%" officeooo:rsid="0009e01f" style:font-name-asian="Calibri" style:font-name-complex="Calibri"/>
    </style:style>
    <style:style style:name="T48" style:family="text">
      <style:text-properties fo:color="#2a6099" loext:opacity="100%" fo:font-weight="bold" officeooo:rsid="04ab9b5e" style:font-name-asian="Calibri" style:font-weight-asian="bold" style:font-name-complex="Calibri" style:font-weight-complex="bold"/>
    </style:style>
    <style:style style:name="T49" style:family="text">
      <style:text-properties fo:color="#2a6099" loext:opacity="100%" style:font-name-asian="Calibri" style:font-name-complex="Calibri"/>
    </style:style>
    <style:style style:name="T50" style:family="text">
      <style:text-properties fo:color="#3465a4" loext:opacity="100%" fo:font-size="12pt" officeooo:rsid="024ec295" style:font-name-asian="Calibri" style:font-size-asian="12pt" style:font-name-complex="Calibri" style:font-size-complex="12pt"/>
    </style:style>
    <style:style style:name="T51" style:family="text">
      <style:text-properties fo:color="#3465a4" loext:opacity="100%" fo:font-size="12pt" officeooo:rsid="00b997ae" style:font-name-asian="Calibri" style:font-size-asian="12pt" style:font-name-complex="Calibri" style:font-size-complex="12pt"/>
    </style:style>
    <style:style style:name="T52" style:family="text">
      <style:text-properties fo:color="#3465a4" loext:opacity="100%" fo:font-size="12pt" style:font-name-asian="Calibri" style:font-size-asian="12pt" style:font-name-complex="Calibri" style:font-size-complex="12pt"/>
    </style:style>
    <style:style style:name="T53" style:family="text">
      <style:text-properties fo:color="#3465a4" loext:opacity="100%" fo:font-size="12pt" officeooo:rsid="02408514" style:font-name-asian="Calibri" style:font-size-asian="12pt" style:font-name-complex="Calibri" style:font-size-complex="12pt"/>
    </style:style>
    <style:style style:name="T54" style:family="text">
      <style:text-properties fo:color="#3465a4" loext:opacity="100%" fo:font-size="12pt" officeooo:rsid="03aff315" style:font-name-asian="Calibri" style:font-size-asian="12pt" style:font-name-complex="Calibri" style:font-size-complex="12pt"/>
    </style:style>
    <style:style style:name="T55" style:family="text">
      <style:text-properties fo:color="#3465a4" loext:opacity="100%" officeooo:rsid="02408514" style:font-name-asian="Calibri" style:font-name-complex="Calibri"/>
    </style:style>
    <style:style style:name="T56" style:family="text">
      <style:text-properties fo:color="#c9211e" loext:opacity="100%" fo:font-weight="bold" officeooo:rsid="0228f053" style:font-name-asian="Calibri" style:font-weight-asian="bold" style:font-name-complex="Calibri" style:font-weight-complex="bold"/>
    </style:style>
    <style:style style:name="T57" style:family="text">
      <style:text-properties fo:color="#000000" loext:opacity="100%" fo:font-weight="bold" officeooo:rsid="0228f053" style:font-name-asian="Calibri" style:font-weight-asian="bold" style:font-name-complex="Calibri" style:font-weight-complex="bold"/>
    </style:style>
    <style:style style:name="T58" style:family="text">
      <style:text-properties fo:color="#c9211e" loext:opacity="100%" style:font-name-asian="Calibri" style:font-name-complex="Calibri"/>
    </style:style>
    <style:style style:name="T59" style:family="text">
      <style:text-properties fo:color="#2a6099" loext:opacity="100%" fo:font-weight="bold" officeooo:rsid="049969b4" style:font-name-asian="Calibri" style:font-weight-asian="bold" style:font-name-complex="Calibri" style:font-weight-complex="bold"/>
    </style:style>
    <style:style style:name="T60" style:family="text">
      <style:text-properties fo:color="#000000" loext:opacity="100%" fo:font-weight="bold" style:font-weight-asian="bold" style:font-weight-complex="bold"/>
    </style:style>
    <style:style style:name="T61" style:family="text">
      <style:text-properties fo:color="#3465a4" loext:opacity="100%"/>
    </style:style>
    <style:style style:name="T62" style:family="text">
      <style:text-properties fo:color="#2a6099" loext:opacity="100%" fo:font-weight="bold" officeooo:rsid="00b3efb2" style:font-weight-asian="bold" style:font-weight-complex="bold"/>
    </style:style>
    <style:style style:name="T63" style:family="text">
      <style:text-properties fo:color="#2a6099" loext:opacity="100%" fo:font-size="12pt" officeooo:rsid="019fdc81" style:font-size-asian="12pt" style:font-size-complex="12pt"/>
    </style:style>
    <style:style style:name="T64" style:family="text">
      <style:text-properties fo:color="#2a6099" loext:opacity="100%" fo:font-size="12pt" officeooo:rsid="023c66b8" style:font-size-asian="12pt" style:font-size-complex="12pt"/>
    </style:style>
    <style:style style:name="T65" style:family="text">
      <style:text-properties fo:color="#2a6099" loext:opacity="100%" fo:font-size="12pt" officeooo:rsid="024ec295" style:font-size-asian="12pt" style:font-size-complex="12pt"/>
    </style:style>
    <style:style style:name="T66" style:family="text">
      <style:text-properties fo:color="#2a6099" loext:opacity="100%" officeooo:rsid="019fdc81"/>
    </style:style>
    <style:style style:name="T67" style:family="text">
      <style:text-properties fo:color="#c9211e" loext:opacity="100%" fo:font-weight="bold" officeooo:rsid="002f88c8" style:font-weight-asian="bold" style:font-weight-complex="bold"/>
    </style:style>
    <style:style style:name="T68" style:family="text">
      <style:text-properties fo:color="#000000" loext:opacity="100%" fo:font-weight="bold" officeooo:rsid="002f88c8" style:font-weight-asian="bold" style:font-weight-complex="bold"/>
    </style:style>
    <style:style style:name="T69" style:family="text">
      <style:text-properties fo:color="#c9211e" loext:opacity="100%" officeooo:rsid="002f88c8"/>
    </style:style>
    <style:style style:name="T70" style:family="text">
      <style:text-properties fo:color="#2a6099" loext:opacity="100%" fo:font-weight="bold" officeooo:rsid="048a6ad2" style:font-weight-asian="bold" style:font-weight-complex="bold"/>
    </style:style>
    <style:style style:name="T71" style:family="text">
      <style:text-properties fo:color="#2a6099" loext:opacity="100%" fo:font-weight="bold" officeooo:rsid="002f88c8" style:font-weight-asian="bold" style:font-weight-complex="bold"/>
    </style:style>
    <style:style style:name="T72" style:family="text">
      <style:text-properties fo:color="#2a6099" loext:opacity="100%" fo:font-weight="bold" officeooo:rsid="00776a34" style:font-weight-asian="bold" style:font-weight-complex="bold"/>
    </style:style>
    <style:style style:name="T73" style:family="text">
      <style:text-properties fo:color="#c9211e" loext:opacity="100%" fo:font-weight="bold" officeooo:rsid="019fdc81" style:font-weight-asian="bold" style:font-weight-complex="bold"/>
    </style:style>
    <style:style style:name="T74" style:family="text">
      <style:text-properties fo:font-style="italic" style:font-style-asian="italic" style:font-style-complex="italic"/>
    </style:style>
    <style:style style:name="T75" style:family="text">
      <style:text-properties fo:color="#c9211e" loext:opacity="100%" fo:font-style="normal" fo:font-weight="bold" officeooo:rsid="0019d2a8" style:font-style-asian="normal" style:font-weight-asian="bold" style:font-style-complex="normal" style:font-weight-complex="bold"/>
    </style:style>
    <style:style style:name="T76" style:family="text">
      <style:text-properties fo:font-style="normal" fo:font-weight="bold" officeooo:rsid="0019d2a8" style:font-style-asian="normal" style:font-weight-asian="bold" style:font-style-complex="normal" style:font-weight-complex="bold"/>
    </style:style>
    <style:style style:name="T77" style:family="text">
      <style:text-properties fo:font-style="normal" fo:font-weight="bold" officeooo:rsid="04a0cebc" style:font-style-asian="normal" style:font-weight-asian="bold" style:font-style-complex="normal" style:font-weight-complex="bold"/>
    </style:style>
    <style:style style:name="T78" style:family="text">
      <style:text-properties fo:color="#c9211e" loext:opacity="100%" fo:font-weight="bold" fo:background-color="#eeeeee" loext:char-shading-value="0" style:font-weight-asian="bold" style:font-weight-complex="bold"/>
    </style:style>
    <style:style style:name="T79" style:family="text">
      <style:text-properties fo:font-weight="bold" fo:background-color="#eeeeee" loext:char-shading-value="0" style:font-weight-asian="bold" style:font-weight-complex="bold"/>
    </style:style>
    <style:style style:name="T80" style:family="text">
      <style:text-properties fo:background-color="#eeeeee" loext:char-shading-value="0"/>
    </style:style>
    <style:style style:name="T81" style:family="text">
      <style:text-properties fo:color="#2a6099" loext:opacity="100%" officeooo:rsid="00b21ef0" fo:background-color="#eeeeee" loext:char-shading-value="0"/>
    </style:style>
    <style:style style:name="T82" style:family="text">
      <style:text-properties fo:color="#2a6099" loext:opacity="100%" officeooo:rsid="04849aa7" fo:background-color="#eeeeee" loext:char-shading-value="0"/>
    </style:style>
    <style:style style:name="T83" style:family="text">
      <style:text-properties fo:color="#2a6099" loext:opacity="100%" fo:font-weight="bold" officeooo:rsid="0004d0f1" fo:background-color="#eeeeee" loext:char-shading-value="0" style:font-weight-asian="bold" style:font-weight-complex="bold"/>
    </style:style>
    <style:style style:name="T84" style:family="text">
      <style:text-properties officeooo:rsid="0004d0f1"/>
    </style:style>
    <style:style style:name="T85" style:family="text">
      <style:text-properties fo:color="#c9211e" loext:opacity="100%" fo:font-weight="bold" officeooo:rsid="0004d0f1" style:font-weight-asian="bold" style:font-weight-complex="bold"/>
    </style:style>
    <style:style style:name="T86" style:family="text">
      <style:text-properties fo:font-weight="bold" officeooo:rsid="0004d0f1" style:font-weight-asian="bold" style:font-weight-complex="bold"/>
    </style:style>
    <style:style style:name="T87" style:family="text">
      <style:text-properties fo:color="#2a6099" loext:opacity="100%" fo:font-weight="bold" officeooo:rsid="0004d0f1" style:font-weight-asian="bold" style:font-weight-complex="bold"/>
    </style:style>
    <style:style style:name="T88" style:family="text">
      <style:text-properties fo:color="#2a6099" loext:opacity="100%" officeooo:rsid="02408514" fo:background-color="#eeeeee" loext:char-shading-value="0"/>
    </style:style>
    <style:style style:name="T89"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90"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91" style:family="text">
      <style:text-properties officeooo:rsid="0004d0f1" fo:background-color="#eeeeee" loext:char-shading-value="0"/>
    </style:style>
    <style:style style:name="T92" style:family="text">
      <style:text-properties officeooo:rsid="0004d0f1" fo:background-color="transparent" loext:char-shading-value="0"/>
    </style:style>
    <style:style style:name="T93" style:family="text">
      <style:text-properties fo:color="#2a6099" loext:opacity="100%" fo:font-weight="bold" officeooo:rsid="02d49e86" style:font-weight-asian="bold" style:font-weight-complex="bold"/>
    </style:style>
    <style:style style:name="T94" style:family="text">
      <style:text-properties fo:color="#2a6099" loext:opacity="100%" fo:font-weight="bold" officeooo:rsid="0486968e" style:font-weight-asian="bold" style:font-weight-complex="bold"/>
    </style:style>
    <style:style style:name="T95" style:family="text">
      <style:text-properties fo:color="#3465a4" loext:opacity="100%" fo:font-weight="bold" officeooo:rsid="0004d0f1" style:font-weight-asian="bold" style:font-weight-complex="bold"/>
    </style:style>
    <style:style style:name="T96" style:family="text">
      <style:text-properties fo:color="#3465a4" loext:opacity="100%" fo:font-weight="bold" officeooo:rsid="048fb724" style:font-weight-asian="bold" style:font-weight-complex="bold"/>
    </style:style>
    <style:style style:name="T97" style:family="text">
      <style:text-properties fo:color="#2a6099" loext:opacity="100%" fo:font-weight="bold" officeooo:rsid="00b21ef0" fo:background-color="#eeeeee" loext:char-shading-value="0" style:font-weight-asian="bold" style:font-weight-complex="bold"/>
    </style:style>
    <style:style style:name="T98" style:family="text">
      <style:text-properties fo:color="#2a6099" loext:opacity="100%" officeooo:rsid="02e0f649" fo:background-color="#eeeeee" loext:char-shading-value="0"/>
    </style:style>
    <style:style style:name="T99"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100"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101" style:family="text">
      <style:text-properties fo:color="#2a6099" loext:opacity="100%" fo:font-weight="bold" officeooo:rsid="0004d0f1" fo:background-color="transparent" loext:char-shading-value="0" style:font-weight-asian="bold" style:font-weight-complex="bold"/>
    </style:style>
    <style:style style:name="T102" style:family="text">
      <style:text-properties fo:color="#2a6099" loext:opacity="100%" fo:font-weight="bold" officeooo:rsid="024291ec" style:font-name-asian="Calibri" style:font-weight-asian="bold" style:font-name-complex="Calibri" style:font-weight-complex="bold"/>
    </style:style>
    <style:style style:name="T103" style:family="text">
      <style:text-properties fo:color="#2a6099" loext:opacity="100%" fo:font-weight="bold" officeooo:rsid="0486968e" style:font-name-asian="Calibri" style:font-weight-asian="bold" style:font-name-complex="Calibri" style:font-weight-complex="bold"/>
    </style:style>
    <style:style style:name="T104" style:family="text">
      <style:text-properties fo:color="#2a6099" loext:opacity="100%" officeooo:rsid="0486968e" fo:background-color="#eeeeee" loext:char-shading-value="0"/>
    </style:style>
    <style:style style:name="T105" style:family="text">
      <style:text-properties fo:color="#2a6099" loext:opacity="100%" fo:font-weight="bold" officeooo:rsid="00b21ef0" fo:background-color="transparent" loext:char-shading-value="0" style:font-weight-asian="bold" style:font-weight-complex="bold"/>
    </style:style>
    <style:style style:name="T106" style:family="text">
      <style:text-properties fo:color="#3465a4" loext:opacity="100%" fo:font-weight="bold" officeooo:rsid="002e5be7" style:font-weight-asian="bold" style:font-weight-complex="bold"/>
    </style:style>
    <style:style style:name="T107" style:family="text">
      <style:text-properties fo:color="#3465a4" loext:opacity="100%" fo:font-weight="bold" officeooo:rsid="00b997ae" style:font-weight-asian="bold" style:font-weight-complex="bold"/>
    </style:style>
    <style:style style:name="T108" style:family="text">
      <style:text-properties fo:color="#3465a4" loext:opacity="100%" officeooo:rsid="04849aa7" fo:background-color="#eeeeee" loext:char-shading-value="0"/>
    </style:style>
    <style:style style:name="T109" style:family="text">
      <style:text-properties fo:color="#3465a4" loext:opacity="100%" officeooo:rsid="0004d0f1" fo:background-color="#eeeeee" loext:char-shading-value="0"/>
    </style:style>
    <style:style style:name="T110" style:family="text">
      <style:text-properties fo:color="#3465a4" loext:opacity="100%" fo:font-weight="bold" officeooo:rsid="04849aa7" fo:background-color="#eeeeee" loext:char-shading-value="0" style:font-weight-asian="bold" style:font-weight-complex="bold"/>
    </style:style>
    <style:style style:name="T111" style:family="text">
      <style:text-properties fo:color="#3465a4" loext:opacity="100%" fo:font-size="14pt" officeooo:rsid="048a6ad2" style:font-size-asian="14pt" style:font-size-complex="14pt"/>
    </style:style>
    <style:style style:name="T112" style:family="text">
      <style:text-properties fo:color="#3465a4" loext:opacity="100%" fo:font-size="14pt" officeooo:rsid="02af770e" style:font-size-asian="14pt" style:font-size-complex="14pt"/>
    </style:style>
    <style:style style:name="T113" style:family="text">
      <style:text-properties fo:color="#3465a4" loext:opacity="100%" fo:font-size="14pt" officeooo:rsid="0004d0f1" style:font-size-asian="14pt" style:font-size-complex="14pt"/>
    </style:style>
    <style:style style:name="T114" style:family="text">
      <style:text-properties fo:color="#3465a4" loext:opacity="100%" fo:font-size="14pt" fo:font-weight="bold" officeooo:rsid="0486968e" style:font-size-asian="14pt" style:font-weight-asian="bold" style:font-size-complex="14pt" style:font-weight-complex="bold"/>
    </style:style>
    <style:style style:name="T115" style:family="text">
      <style:text-properties fo:color="#3465a4" loext:opacity="100%" fo:font-size="14pt" fo:font-weight="bold" officeooo:rsid="0004d0f1" style:font-size-asian="14pt" style:font-weight-asian="bold" style:font-size-complex="14pt" style:font-weight-complex="bold"/>
    </style:style>
    <style:style style:name="T116" style:family="text">
      <style:text-properties fo:color="#2a6099" loext:opacity="100%" fo:font-weight="bold" officeooo:rsid="04ab9b5e" style:font-weight-asian="bold" style:font-weight-complex="bold"/>
    </style:style>
    <style:style style:name="T117" style:family="text">
      <style:text-properties fo:color="#2a6099" loext:opacity="100%" fo:font-weight="bold" officeooo:rsid="024442e7" style:font-weight-asian="bold" style:font-weight-complex="bold"/>
    </style:style>
    <style:style style:name="T118" style:family="text">
      <style:text-properties fo:color="#c9211e" loext:opacity="100%" officeooo:rsid="00b3efb2"/>
    </style:style>
    <style:style style:name="T119"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20" style:family="text">
      <style:text-properties fo:color="#2a6099" loext:opacity="100%" fo:font-weight="bold" officeooo:rsid="0486e514" style:font-weight-asian="bold" style:font-weight-complex="bold"/>
    </style:style>
    <style:style style:name="T121" style:family="text">
      <style:text-properties fo:color="#2a6099" loext:opacity="100%" fo:font-weight="bold" officeooo:rsid="003468fb" style:font-weight-asian="bold" style:font-weight-complex="bold"/>
    </style:style>
    <style:style style:name="T122" style:family="text">
      <style:text-properties fo:color="#2a6099" loext:opacity="100%" officeooo:rsid="00b4b952"/>
    </style:style>
    <style:style style:name="T123" style:family="text">
      <style:text-properties officeooo:rsid="00b4b952"/>
    </style:style>
    <style:style style:name="T124"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25" style:family="text">
      <style:text-properties style:text-underline-style="solid" style:text-underline-width="auto" style:text-underline-color="font-color" fo:font-weight="bold" style:font-weight-asian="bold" style:font-weight-complex="bold"/>
    </style:style>
    <style:style style:name="T126" style:family="text">
      <style:text-properties style:text-underline-style="none" fo:font-weight="bold" style:font-weight-asian="bold" style:font-weight-complex="bold"/>
    </style:style>
    <style:style style:name="T127" style:family="text">
      <style:text-properties style:text-underline-style="solid" style:text-underline-width="auto" style:text-underline-color="font-color" fo:font-weight="normal" style:font-weight-asian="normal" style:font-weight-complex="normal"/>
    </style:style>
    <style:style style:name="T128" style:family="text">
      <style:text-properties fo:color="#c9211e" loext:opacity="100%" style:text-underline-style="none" fo:font-weight="bold" officeooo:rsid="0005c2bd" style:font-weight-asian="bold" style:font-weight-complex="bold"/>
    </style:style>
    <style:style style:name="T129" style:family="text">
      <style:text-properties fo:color="#000000" loext:opacity="100%" style:text-underline-style="none" fo:font-weight="bold" officeooo:rsid="0005c2bd" style:font-weight-asian="bold" style:font-weight-complex="bold"/>
    </style:style>
    <style:style style:name="T130" style:family="text">
      <style:text-properties style:text-underline-style="none" fo:font-weight="bold" officeooo:rsid="0005c2bd" style:font-weight-asian="bold" style:font-weight-complex="bold"/>
    </style:style>
    <style:style style:name="T131" style:family="text">
      <style:text-properties style:text-underline-style="none" fo:font-weight="bold" officeooo:rsid="00ce1e5f" style:font-weight-asian="bold" style:font-weight-complex="bold"/>
    </style:style>
    <style:style style:name="T132" style:family="text">
      <style:text-properties fo:font-size="13pt" style:text-underline-style="none" fo:font-weight="normal" officeooo:rsid="0005c2bd" style:font-size-asian="13pt" style:font-weight-asian="normal" style:font-size-complex="13pt" style:font-weight-complex="normal"/>
    </style:style>
    <style:style style:name="T133" style:family="text">
      <style:text-properties fo:font-size="13pt" style:text-underline-style="none" fo:font-weight="normal" officeooo:rsid="001157bb" style:font-size-asian="13pt" style:font-weight-asian="normal" style:font-size-complex="13pt" style:font-weight-complex="normal"/>
    </style:style>
    <style:style style:name="T134" style:family="text">
      <style:text-properties fo:color="#3465a4" loext:opacity="100%" fo:font-weight="bold" officeooo:rsid="0486e514" style:font-weight-asian="bold" style:font-weight-complex="bold"/>
    </style:style>
    <style:style style:name="T135" style:family="text">
      <style:text-properties fo:color="#3465a4" loext:opacity="100%" fo:font-weight="bold" officeooo:rsid="048def95" style:font-weight-asian="bold" style:font-weight-complex="bold"/>
    </style:style>
    <style:style style:name="T136" style:family="text">
      <style:text-properties fo:color="#3465a4" loext:opacity="100%" fo:font-weight="bold" style:font-weight-asian="bold" style:font-weight-complex="bold"/>
    </style:style>
    <style:style style:name="T137" style:family="text">
      <style:text-properties fo:color="#3465a4" loext:opacity="100%" fo:font-weight="bold" officeooo:rsid="02505907" style:font-weight-asian="bold" style:font-weight-complex="bold"/>
    </style:style>
    <style:style style:name="T138" style:family="text">
      <style:text-properties style:text-underline-style="solid" style:text-underline-width="auto" style:text-underline-color="font-color"/>
    </style:style>
    <style:style style:name="T139" style:family="text">
      <style:text-properties style:text-underline-style="none"/>
    </style:style>
    <style:style style:name="T140" style:family="text">
      <style:text-properties fo:color="#c9211e" loext:opacity="100%" style:text-underline-style="none" fo:font-weight="bold" officeooo:rsid="0005f06a" style:font-weight-asian="bold" style:font-weight-complex="bold"/>
    </style:style>
    <style:style style:name="T141" style:family="text">
      <style:text-properties fo:color="#000000" loext:opacity="100%" style:text-underline-style="none" fo:font-weight="bold" officeooo:rsid="0005f06a" style:font-weight-asian="bold" style:font-weight-complex="bold"/>
    </style:style>
    <style:style style:name="T142" style:family="text">
      <style:text-properties style:text-underline-style="none" fo:font-weight="bold" officeooo:rsid="0005f06a" style:font-weight-asian="bold" style:font-weight-complex="bold"/>
    </style:style>
    <style:style style:name="T143" style:family="text">
      <style:text-properties style:text-underline-style="none" fo:font-weight="normal" officeooo:rsid="0005f06a" style:font-weight-asian="normal" style:font-weight-complex="normal"/>
    </style:style>
    <style:style style:name="T144" style:family="text">
      <style:text-properties fo:color="#3465a4" loext:opacity="100%" style:text-underline-style="none" fo:font-weight="bold" officeooo:rsid="03f16216" style:font-weight-asian="bold" style:font-weight-complex="bold"/>
    </style:style>
    <style:style style:name="T145" style:family="text">
      <style:text-properties fo:color="#c9211e" loext:opacity="100%" style:text-underline-style="none" fo:font-weight="bold" officeooo:rsid="01af5fa0" style:font-weight-asian="bold" style:font-weight-complex="bold"/>
    </style:style>
    <style:style style:name="T146" style:family="text">
      <style:text-properties fo:color="#ffbf00" loext:opacity="100%" style:text-underline-style="none" fo:font-weight="bold" officeooo:rsid="01519bf9" style:font-weight-asian="bold" style:font-weight-complex="bold"/>
    </style:style>
    <style:style style:name="T147" style:family="text">
      <style:text-properties style:text-underline-style="none" fo:font-weight="normal" officeooo:rsid="01519bf9" style:font-weight-asian="normal" style:font-weight-complex="normal"/>
    </style:style>
    <style:style style:name="T148" style:family="text">
      <style:text-properties fo:color="#c9211e" loext:opacity="100%" style:text-underline-style="none" fo:font-weight="bold" officeooo:rsid="031c12ff" style:font-weight-asian="bold" style:font-weight-complex="bold"/>
    </style:style>
    <style:style style:name="T149" style:family="text">
      <style:text-properties fo:color="#999999" loext:opacity="100%" style:text-underline-style="none" fo:font-weight="bold" officeooo:rsid="01519bf9" style:font-weight-asian="bold" style:font-weight-complex="bold"/>
    </style:style>
    <style:style style:name="T150" style:family="text">
      <style:text-properties fo:color="#999999" loext:opacity="100%" style:text-underline-style="none" fo:font-weight="bold" officeooo:rsid="01af5fa0" style:font-weight-asian="bold" style:font-weight-complex="bold"/>
    </style:style>
    <style:style style:name="T151" style:family="text">
      <style:text-properties fo:color="#3465a4" loext:opacity="100%" style:text-underline-style="none" fo:font-weight="bold" officeooo:rsid="04bc6383" style:font-weight-asian="bold" style:font-weight-complex="bold"/>
    </style:style>
    <style:style style:name="T152" style:family="text">
      <style:text-properties fo:color="#c9211e" loext:opacity="100%" style:text-underline-style="none" fo:font-weight="bold" officeooo:rsid="01b60816" style:font-weight-asian="bold" style:font-weight-complex="bold"/>
    </style:style>
    <style:style style:name="T153" style:family="text">
      <style:text-properties fo:color="#b85c00" loext:opacity="100%" style:text-underline-style="none" fo:font-weight="bold" officeooo:rsid="01519bf9" style:font-weight-asian="bold" style:font-weight-complex="bold"/>
    </style:style>
    <style:style style:name="T154" style:family="text">
      <style:text-properties fo:color="#3465a4" loext:opacity="100%" style:font-name="Carolingia" officeooo:rsid="024465f5"/>
    </style:style>
    <style:style style:name="T155" style:family="text">
      <style:text-properties fo:color="#3465a4" loext:opacity="100%" style:font-name="Carolingia" officeooo:rsid="04a48a57"/>
    </style:style>
    <style:style style:name="T156" style:family="text">
      <style:text-properties fo:color="#3465a4" loext:opacity="100%" style:font-name="Carolingia" officeooo:rsid="02c900aa"/>
    </style:style>
    <style:style style:name="T157" style:family="text">
      <style:text-properties fo:color="#3465a4" loext:opacity="100%" style:font-name="Carolingia" officeooo:rsid="04ab9b5e"/>
    </style:style>
    <style:style style:name="T158" style:family="text">
      <style:text-properties fo:color="#3465a4" loext:opacity="100%" style:font-name="Carolingia" officeooo:rsid="024ec295"/>
    </style:style>
    <style:style style:name="T159" style:family="text">
      <style:text-properties fo:color="#3465a4" loext:opacity="100%" style:font-name="Carolingia" officeooo:rsid="00b997ae"/>
    </style:style>
    <style:style style:name="T160" style:family="text">
      <style:text-properties fo:color="#3465a4" loext:opacity="100%" style:font-name="Carolingia" officeooo:rsid="04ad9830"/>
    </style:style>
    <style:style style:name="T161" style:family="text">
      <style:text-properties fo:color="#c9211e" loext:opacity="100%" style:font-name="Carolingia" officeooo:rsid="00ed8a6c"/>
    </style:style>
    <style:style style:name="T162" style:family="text">
      <style:text-properties style:font-name="Carolingia" officeooo:rsid="00ed8a6c"/>
    </style:style>
    <style:style style:name="T163" style:family="text">
      <style:text-properties fo:font-weight="normal" officeooo:rsid="00ed8a6c" style:font-weight-asian="normal" style:font-weight-complex="normal"/>
    </style:style>
    <style:style style:name="T164" style:family="text">
      <style:text-properties fo:font-weight="normal" officeooo:rsid="00853802" style:font-weight-asian="normal" style:font-weight-complex="normal"/>
    </style:style>
    <style:style style:name="T165" style:family="text">
      <style:text-properties fo:font-weight="normal" officeooo:rsid="010b0d8f" style:font-weight-asian="normal" style:font-weight-complex="normal"/>
    </style:style>
    <style:style style:name="T166" style:family="text">
      <style:text-properties fo:font-weight="normal" officeooo:rsid="00fe7dc6" style:font-weight-asian="normal" style:font-weight-complex="normal"/>
    </style:style>
    <style:style style:name="T167" style:family="text">
      <style:text-properties fo:color="#3465a4" loext:opacity="100%" officeooo:rsid="02d27ac7"/>
    </style:style>
    <style:style style:name="T168" style:family="text">
      <style:text-properties fo:font-weight="normal" style:font-weight-asian="normal" style:font-weight-complex="normal"/>
    </style:style>
    <style:style style:name="T169" style:family="text">
      <style:text-properties fo:color="#3465a4" loext:opacity="100%" officeooo:rsid="00fe7dc6"/>
    </style:style>
    <style:style style:name="T170" style:family="text">
      <style:text-properties fo:color="#3465a4" loext:opacity="100%" officeooo:rsid="02c9520c"/>
    </style:style>
    <style:style style:name="T171" style:family="text">
      <style:text-properties fo:color="#127622" loext:opacity="100%" officeooo:rsid="048c416d"/>
    </style:style>
    <style:style style:name="T172" style:family="text">
      <style:text-properties fo:color="#127622" loext:opacity="100%" officeooo:rsid="04880634"/>
    </style:style>
    <style:style style:name="T173" style:family="text">
      <style:text-properties fo:color="#127622" loext:opacity="100%"/>
    </style:style>
    <style:style style:name="T174" style:family="text">
      <style:text-properties fo:color="#127622" loext:opacity="100%" officeooo:rsid="02b315af"/>
    </style:style>
    <style:style style:name="T175" style:family="text">
      <style:text-properties fo:color="#127622" loext:opacity="100%" officeooo:rsid="0490c32a"/>
    </style:style>
    <style:style style:name="T176" style:family="text">
      <style:text-properties fo:color="#c9211e" loext:opacity="100%" style:font-name="Carolingia"/>
    </style:style>
    <style:style style:name="T177" style:family="text">
      <style:text-properties style:font-name="Carolingia"/>
    </style:style>
    <style:style style:name="T178" style:family="text">
      <style:text-properties fo:font-weight="normal" officeooo:rsid="04394d64" style:font-weight-asian="normal" style:font-weight-complex="normal"/>
    </style:style>
    <style:style style:name="T179" style:family="text">
      <style:text-properties fo:color="#3465a4" loext:opacity="100%" officeooo:rsid="0486e514"/>
    </style:style>
    <style:style style:name="T180" style:family="text">
      <style:text-properties officeooo:rsid="0101b973"/>
    </style:style>
    <style:style style:name="T181" style:family="text">
      <style:text-properties officeooo:rsid="0095abea"/>
    </style:style>
    <style:style style:name="T182" style:family="text">
      <style:text-properties officeooo:rsid="0097a604"/>
    </style:style>
    <style:style style:name="T183" style:family="text">
      <style:text-properties fo:font-style="italic" fo:font-weight="bold" officeooo:rsid="02505907" style:font-style-asian="italic" style:font-weight-asian="bold" style:font-style-complex="italic" style:font-weight-complex="bold"/>
    </style:style>
    <style:style style:name="T184" style:family="text">
      <style:text-properties fo:font-style="italic" fo:font-weight="bold" officeooo:rsid="0099375c" style:font-style-asian="italic" style:font-weight-asian="bold" style:font-style-complex="italic" style:font-weight-complex="bold"/>
    </style:style>
    <style:style style:name="T185"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186" style:family="text">
      <style:text-properties style:font-name="Carolingia" fo:font-style="normal" fo:font-weight="bold" officeooo:rsid="00e123e4" style:font-style-asian="normal" style:font-weight-asian="bold" style:font-style-complex="normal" style:font-weight-complex="bold"/>
    </style:style>
    <style:style style:name="T187" style:family="text">
      <style:text-properties fo:font-style="normal" fo:font-weight="bold" officeooo:rsid="00e123e4" style:font-style-asian="normal" style:font-weight-asian="bold" style:font-style-complex="normal" style:font-weight-complex="bold"/>
    </style:style>
    <style:style style:name="T188" style:family="text">
      <style:text-properties fo:font-style="normal" officeooo:rsid="00e195de" style:font-style-asian="normal" style:font-style-complex="normal"/>
    </style:style>
    <style:style style:name="T189" style:family="text">
      <style:text-properties fo:font-style="normal" officeooo:rsid="00e123e4" style:font-style-asian="normal" style:font-style-complex="normal"/>
    </style:style>
    <style:style style:name="T190" style:family="text">
      <style:text-properties fo:font-style="normal" officeooo:rsid="02f7903b" style:font-style-asian="normal" style:font-style-complex="normal"/>
    </style:style>
    <style:style style:name="T191" style:family="text">
      <style:text-properties fo:color="#3465a4" loext:opacity="100%" fo:font-style="normal" fo:font-weight="bold" officeooo:rsid="00fe7dc6" style:font-style-asian="normal" style:font-weight-asian="bold" style:font-style-complex="normal" style:font-weight-complex="bold"/>
    </style:style>
    <style:style style:name="T192" style:family="text">
      <style:text-properties fo:color="#3465a4" loext:opacity="100%" fo:font-style="normal" fo:font-weight="bold" officeooo:rsid="0486e514" style:font-style-asian="normal" style:font-weight-asian="bold" style:font-style-complex="normal" style:font-weight-complex="bold"/>
    </style:style>
    <style:style style:name="T193" style:family="text">
      <style:text-properties fo:font-weight="normal" officeooo:rsid="00a211c4" style:font-weight-asian="normal" style:font-weight-complex="normal"/>
    </style:style>
    <style:style style:name="T194" style:family="text">
      <style:text-properties fo:font-weight="normal" officeooo:rsid="00af0c0d" style:font-weight-asian="normal" style:font-weight-complex="normal"/>
    </style:style>
    <style:style style:name="T195" style:family="text">
      <style:text-properties officeooo:rsid="00a691af"/>
    </style:style>
    <style:style style:name="T196" style:family="text">
      <style:text-properties fo:font-weight="normal" officeooo:rsid="00a691af" style:font-weight-asian="normal" style:font-weight-complex="normal"/>
    </style:style>
    <style:style style:name="T197" style:family="text">
      <style:text-properties officeooo:rsid="00a211c4"/>
    </style:style>
    <style:style style:name="T198" style:family="text">
      <style:text-properties fo:font-weight="normal" officeooo:rsid="00a490ee" style:font-weight-asian="normal" style:font-weight-complex="normal"/>
    </style:style>
    <style:style style:name="T199" style:family="text">
      <style:text-properties fo:font-weight="normal" officeooo:rsid="00a6d62f" style:font-weight-asian="normal" style:font-weight-complex="normal"/>
    </style:style>
    <style:style style:name="T200" style:family="text">
      <style:text-properties fo:font-weight="normal" officeooo:rsid="00ab030e" style:font-weight-asian="normal" style:font-weight-complex="normal"/>
    </style:style>
    <style:style style:name="T201" style:family="text">
      <style:text-properties officeooo:rsid="00a1c686"/>
    </style:style>
    <style:style style:name="T202" style:family="text">
      <style:text-properties fo:font-weight="normal" officeooo:rsid="00a1c686" style:font-weight-asian="normal" style:font-weight-complex="normal"/>
    </style:style>
    <style:style style:name="T203" style:family="text">
      <style:text-properties fo:font-style="italic" officeooo:rsid="02505907" style:font-style-asian="italic" style:font-style-complex="italic"/>
    </style:style>
    <style:style style:name="T204" style:family="text">
      <style:text-properties fo:font-style="italic" officeooo:rsid="00a747e1" style:font-style-asian="italic" style:font-style-complex="italic"/>
    </style:style>
    <style:style style:name="T205" style:family="text">
      <style:text-properties fo:font-style="italic" officeooo:rsid="010034ae" style:font-style-asian="italic" style:font-style-complex="italic"/>
    </style:style>
    <style:style style:name="T206" style:family="text">
      <style:text-properties fo:color="#c9211e" loext:opacity="100%" style:font-name="Carolingia" fo:font-size="15pt" officeooo:rsid="047569d6" style:font-size-asian="15pt" style:font-size-complex="15pt"/>
    </style:style>
    <style:style style:name="T207" style:family="text">
      <style:text-properties style:font-name="Carolingia" fo:font-size="15pt" officeooo:rsid="00ed8a6c" style:font-size-asian="15pt" style:font-size-complex="15pt"/>
    </style:style>
    <style:style style:name="T208" style:family="text">
      <style:text-properties fo:color="#c9211e" loext:opacity="100%" style:font-name="Carolingia" fo:font-size="15pt" officeooo:rsid="00ed8a6c" style:font-size-asian="15pt" style:font-size-complex="15pt"/>
    </style:style>
    <style:style style:name="T209" style:family="text">
      <style:text-properties style:font-name="Carolingia" fo:font-size="15pt" officeooo:rsid="0430e5b1" style:font-size-asian="15pt" style:font-size-complex="15pt"/>
    </style:style>
    <style:style style:name="T210" style:family="text">
      <style:text-properties fo:font-size="15pt" officeooo:rsid="00ed8a6c" style:font-size-asian="15pt" style:font-size-complex="15pt"/>
    </style:style>
    <style:style style:name="T211" style:family="text">
      <style:text-properties fo:font-size="15pt" fo:font-weight="normal" officeooo:rsid="00e195de" style:font-size-asian="15pt" style:font-weight-asian="normal" style:font-size-complex="15pt" style:font-weight-complex="normal"/>
    </style:style>
    <style:style style:name="T212" style:family="text">
      <style:text-properties fo:font-size="15pt" fo:font-weight="normal" officeooo:rsid="00fe7dc6" style:font-size-asian="15pt" style:font-weight-asian="normal" style:font-size-complex="15pt" style:font-weight-complex="normal"/>
    </style:style>
    <style:style style:name="T213" style:family="text">
      <style:text-properties fo:color="#3465a4" loext:opacity="100%" fo:font-size="15pt" officeooo:rsid="00fe7dc6" style:font-size-asian="15pt" style:font-size-complex="15pt"/>
    </style:style>
    <style:style style:name="T214" style:family="text">
      <style:text-properties fo:color="#3465a4" loext:opacity="100%" fo:font-size="15pt" officeooo:rsid="02c9520c" style:font-size-asian="15pt" style:font-size-complex="15pt"/>
    </style:style>
    <style:style style:name="T215" style:family="text">
      <style:text-properties fo:font-size="15pt" fo:font-weight="normal" officeooo:rsid="009132bd" style:font-size-asian="15pt" style:font-weight-asian="normal" style:font-size-complex="15pt" style:font-weight-complex="normal"/>
    </style:style>
    <style:style style:name="T216" style:family="text">
      <style:text-properties fo:font-size="15pt" fo:font-weight="normal" officeooo:rsid="00ed8a6c" style:font-size-asian="15pt" style:font-weight-asian="normal" style:font-size-complex="15pt" style:font-weight-complex="normal"/>
    </style:style>
    <style:style style:name="T217" style:family="text">
      <style:text-properties fo:font-size="15pt" fo:font-weight="normal" officeooo:rsid="009204b7" style:font-size-asian="15pt" style:font-weight-asian="normal" style:font-size-complex="15pt" style:font-weight-complex="normal"/>
    </style:style>
    <style:style style:name="T218" style:family="text">
      <style:text-properties fo:font-size="15pt" fo:font-weight="normal" officeooo:rsid="008fd917" style:font-size-asian="15pt" style:font-weight-asian="normal" style:font-size-complex="15pt" style:font-weight-complex="normal"/>
    </style:style>
    <style:style style:name="T219" style:family="text">
      <style:text-properties fo:color="#000000" loext:opacity="100%" style:font-name="Calibri1" officeooo:rsid="000b7ad5"/>
    </style:style>
    <style:style style:name="T220" style:family="text">
      <style:text-properties officeooo:rsid="003f7803"/>
    </style:style>
    <style:style style:name="T221" style:family="text">
      <style:text-properties officeooo:rsid="00e94111"/>
    </style:style>
    <style:style style:name="T222" style:family="text">
      <style:text-properties officeooo:rsid="00e73d7d"/>
    </style:style>
    <style:style style:name="T223" style:family="text">
      <style:text-properties officeooo:rsid="002cedcc"/>
    </style:style>
    <style:style style:name="T224" style:family="text">
      <style:text-properties fo:color="#000000" loext:opacity="100%" style:font-name="Calibri" style:text-underline-style="none" officeooo:rsid="00b83bdc" style:font-name-asian="Calibri" style:font-name-complex="Calibri"/>
    </style:style>
    <style:style style:name="T225" style:family="text">
      <style:text-properties fo:color="#000000" loext:opacity="100%"/>
    </style:style>
    <style:style style:name="T226"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27" style:family="text">
      <style:text-properties fo:color="#000000" loext:opacity="100%" fo:font-weight="normal" style:font-weight-asian="normal" style:font-weight-complex="normal"/>
    </style:style>
    <style:style style:name="T228" style:family="text">
      <style:text-properties fo:color="#000000" loext:opacity="100%" style:font-name="Calibri" style:text-underline-style="none" fo:font-weight="normal" style:font-name-asian="Calibri" style:font-weight-asian="normal" style:font-name-complex="Calibri" style:font-weight-complex="normal"/>
    </style:style>
    <style:style style:name="T229" style:family="text">
      <style:text-properties officeooo:rsid="00e76b99"/>
    </style:style>
    <style:style style:name="T230"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31" style:family="text">
      <style:text-properties officeooo:rsid="0065e989"/>
    </style:style>
    <style:style style:name="T232" style:family="text">
      <style:text-properties fo:font-weight="normal" officeooo:rsid="0065e989" style:font-weight-asian="normal" style:font-weight-complex="normal"/>
    </style:style>
    <style:style style:name="T233" style:family="text">
      <style:text-properties officeooo:rsid="025456cf"/>
    </style:style>
    <style:style style:name="T234" style:family="text">
      <style:text-properties officeooo:rsid="0040e48b"/>
    </style:style>
    <style:style style:name="T235" style:family="text">
      <style:text-properties officeooo:rsid="00a8a79a"/>
    </style:style>
    <style:style style:name="T236" style:family="text">
      <style:text-properties officeooo:rsid="00ed8a6c"/>
    </style:style>
    <style:style style:name="T237" style:family="text">
      <style:text-properties style:text-underline-style="none" fo:font-weight="normal" officeooo:rsid="00875045" style:font-weight-asian="normal" style:font-weight-complex="normal"/>
    </style:style>
    <style:style style:name="T238" style:family="text">
      <style:text-properties style:text-underline-style="none" fo:font-weight="normal" officeooo:rsid="008b37f1" style:font-weight-asian="normal" style:font-weight-complex="normal"/>
    </style:style>
    <style:style style:name="T239" style:family="text">
      <style:text-properties style:text-underline-style="none" fo:font-weight="normal" officeooo:rsid="008859d8" style:font-weight-asian="normal" style:font-weight-complex="normal"/>
    </style:style>
    <style:style style:name="T240" style:family="text">
      <style:text-properties style:text-underline-style="none" fo:font-weight="normal" officeooo:rsid="00404a84" style:font-weight-asian="normal" style:font-weight-complex="normal"/>
    </style:style>
    <style:style style:name="T241" style:family="text">
      <style:text-properties style:text-underline-style="none" fo:font-weight="normal" officeooo:rsid="02505907" style:font-weight-asian="normal" style:font-weight-complex="normal"/>
    </style:style>
    <style:style style:name="T242" style:family="text">
      <style:text-properties style:text-underline-style="none" fo:font-weight="normal" officeooo:rsid="0057dbbb" style:font-weight-asian="normal" style:font-weight-complex="normal"/>
    </style:style>
    <style:style style:name="T243" style:family="text">
      <style:text-properties style:text-underline-style="none" fo:font-weight="normal" officeooo:rsid="0377b25a" style:font-weight-asian="normal" style:font-weight-complex="normal"/>
    </style:style>
    <style:style style:name="T244" style:family="text">
      <style:text-properties style:text-underline-style="none" fo:font-weight="normal" officeooo:rsid="037922b9" style:font-weight-asian="normal" style:font-weight-complex="normal"/>
    </style:style>
    <style:style style:name="T245" style:family="text">
      <style:text-properties style:text-underline-style="none" fo:font-weight="normal" officeooo:rsid="0065e989" style:font-weight-asian="normal" style:font-weight-complex="normal"/>
    </style:style>
    <style:style style:name="T246" style:family="text">
      <style:text-properties officeooo:rsid="009d1685"/>
    </style:style>
    <style:style style:name="T247" style:family="text">
      <style:text-properties officeooo:rsid="00e56fb7"/>
    </style:style>
    <style:style style:name="T248" style:family="text">
      <style:text-properties fo:font-weight="bold" officeooo:rsid="01e8ba29" style:font-weight-asian="bold" style:font-weight-complex="bold"/>
    </style:style>
    <style:style style:name="T249" style:family="text">
      <style:text-properties officeooo:rsid="01e8ba29"/>
    </style:style>
    <style:style style:name="T250" style:family="text">
      <style:text-properties fo:font-weight="bold" officeooo:rsid="01cd926a" style:font-weight-asian="bold" style:font-weight-complex="bold"/>
    </style:style>
    <style:style style:name="T251" style:family="text">
      <style:text-properties officeooo:rsid="01cd926a"/>
    </style:style>
    <style:style style:name="T252" style:family="text">
      <style:text-properties officeooo:rsid="00ed33a1"/>
    </style:style>
    <style:style style:name="T253" style:family="text">
      <style:text-properties fo:font-weight="bold" officeooo:rsid="00e56fb7" style:font-weight-asian="bold" style:font-weight-complex="bold"/>
    </style:style>
    <style:style style:name="T254" style:family="text">
      <style:text-properties officeooo:rsid="0237e207"/>
    </style:style>
    <style:style style:name="T255" style:family="text">
      <style:text-properties officeooo:rsid="012d52a1"/>
    </style:style>
    <style:style style:name="T256" style:family="text">
      <style:text-properties officeooo:rsid="00f835b5"/>
    </style:style>
    <style:style style:name="T257" style:family="text">
      <style:text-properties officeooo:rsid="00951f51"/>
    </style:style>
    <style:style style:name="T258" style:family="text">
      <style:text-properties officeooo:rsid="0094f224"/>
    </style:style>
    <style:style style:name="T259" style:family="text">
      <style:text-properties officeooo:rsid="00eab902"/>
    </style:style>
    <style:style style:name="T260" style:family="text">
      <style:text-properties fo:color="#000000" loext:opacity="100%" fo:font-weight="bold" officeooo:rsid="00e92cb2" style:font-weight-asian="bold" style:font-weight-complex="bold"/>
    </style:style>
    <style:style style:name="T261" style:family="text">
      <style:text-properties fo:color="#000000" loext:opacity="100%" officeooo:rsid="00e92cb2"/>
    </style:style>
    <style:style style:name="T262" style:family="text">
      <style:text-properties fo:font-weight="normal" officeooo:rsid="02505907" style:font-weight-asian="normal" style:font-weight-complex="normal"/>
    </style:style>
    <style:style style:name="T263" style:family="text">
      <style:text-properties fo:font-weight="normal" officeooo:rsid="0377b25a" style:font-weight-asian="normal" style:font-weight-complex="normal"/>
    </style:style>
    <style:style style:name="T264" style:family="text">
      <style:text-properties fo:font-weight="normal" officeooo:rsid="037922b9" style:font-weight-asian="normal" style:font-weight-complex="normal"/>
    </style:style>
    <style:style style:name="T265" style:family="text">
      <style:text-properties fo:font-size="15pt" style:font-size-asian="15pt" style:font-size-complex="15pt"/>
    </style:style>
    <style:style style:name="T266" style:family="text">
      <style:text-properties officeooo:rsid="01fe19a6"/>
    </style:style>
    <style:style style:name="T267" style:family="text">
      <style:text-properties officeooo:rsid="01fa7a58"/>
    </style:style>
    <style:style style:name="T268" style:family="text">
      <style:text-properties officeooo:rsid="01fb4b23"/>
    </style:style>
    <style:style style:name="T269" style:family="text">
      <style:text-properties officeooo:rsid="01fcd495"/>
    </style:style>
    <style:style style:name="T270" style:family="text">
      <style:text-properties officeooo:rsid="01ff66b2"/>
    </style:style>
    <style:style style:name="T271" style:family="text">
      <style:text-properties officeooo:rsid="00b0e559"/>
    </style:style>
    <style:style style:name="T272" style:family="text">
      <style:text-properties officeooo:rsid="0200f11d"/>
    </style:style>
    <style:style style:name="T273" style:family="text">
      <style:text-properties officeooo:rsid="0201d1b7"/>
    </style:style>
    <style:style style:name="T274" style:family="text">
      <style:text-properties officeooo:rsid="0203b9ca"/>
    </style:style>
    <style:style style:name="T275" style:family="text">
      <style:text-properties officeooo:rsid="02047387"/>
    </style:style>
    <style:style style:name="T276" style:family="text">
      <style:text-properties fo:color="#000000" loext:opacity="100%" style:text-underline-style="none" fo:font-weight="normal" style:font-weight-asian="normal" style:font-weight-complex="normal"/>
    </style:style>
    <style:style style:name="T277" style:family="text">
      <style:text-properties fo:color="#000000" loext:opacity="100%" officeooo:rsid="05f5ae0a"/>
    </style:style>
    <style:style style:name="T278" style:family="text">
      <style:text-properties fo:color="#000000" loext:opacity="100%" officeooo:rsid="02241ff8"/>
    </style:style>
    <style:style style:name="T279" style:family="text">
      <style:text-properties fo:color="#000000" loext:opacity="100%" officeooo:rsid="02047387"/>
    </style:style>
    <style:style style:name="T280" style:family="text">
      <style:text-properties fo:color="#000000" loext:opacity="100%" officeooo:rsid="020551b1"/>
    </style:style>
    <style:style style:name="T281"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282"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283"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284"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285"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286"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287" style:family="text">
      <style:text-properties officeooo:rsid="038eaa1b"/>
    </style:style>
    <style:style style:name="T288" style:family="text">
      <style:text-properties officeooo:rsid="01612d84"/>
    </style:style>
    <style:style style:name="T289" style:family="text">
      <style:text-properties officeooo:rsid="02dd9dfa"/>
    </style:style>
    <style:style style:name="T290" style:family="text">
      <style:text-properties officeooo:rsid="0388a7cb"/>
    </style:style>
    <style:style style:name="T291" style:family="text">
      <style:text-properties officeooo:rsid="039c194a"/>
    </style:style>
    <style:style style:name="T292" style:family="text">
      <style:text-properties officeooo:rsid="039e098f"/>
    </style:style>
    <style:style style:name="T293" style:family="text">
      <style:text-properties officeooo:rsid="039ec606"/>
    </style:style>
    <style:style style:name="T294" style:family="text">
      <style:text-properties officeooo:rsid="03a008f3"/>
    </style:style>
    <style:style style:name="T295" style:family="text">
      <style:text-properties officeooo:rsid="050e743f"/>
    </style:style>
    <style:style style:name="T296" style:family="text">
      <style:text-properties style:text-underline-style="none" fo:font-weight="normal" style:font-weight-asian="normal" style:font-weight-complex="normal"/>
    </style:style>
    <style:style style:name="T297" style:family="text">
      <style:text-properties style:text-underline-style="none" fo:font-weight="normal" officeooo:rsid="01156f02" style:font-weight-asian="normal" style:font-weight-complex="normal"/>
    </style:style>
    <style:style style:name="T298" style:family="text">
      <style:text-properties style:text-underline-style="none" fo:font-weight="normal" officeooo:rsid="050e743f" style:font-weight-asian="normal" style:font-weight-complex="normal"/>
    </style:style>
    <style:style style:name="T299" style:family="text">
      <style:text-properties officeooo:rsid="0385242f"/>
    </style:style>
    <style:style style:name="T300" style:family="text">
      <style:text-properties officeooo:rsid="037b2cff"/>
    </style:style>
    <style:style style:name="T301" style:family="text">
      <style:text-properties fo:font-weight="normal" officeooo:rsid="02de5952" style:font-weight-asian="normal" style:font-weight-complex="normal"/>
    </style:style>
    <style:style style:name="T302" style:family="text">
      <style:text-properties fo:font-weight="normal" officeooo:rsid="02dffe90" style:font-weight-asian="normal" style:font-weight-complex="normal"/>
    </style:style>
    <style:style style:name="T303" style:family="text">
      <style:text-properties officeooo:rsid="02dffe90"/>
    </style:style>
    <style:style style:name="T304" style:family="text">
      <style:text-properties officeooo:rsid="02de5952"/>
    </style:style>
    <style:style style:name="T305" style:family="text">
      <style:text-properties officeooo:rsid="02e14942"/>
    </style:style>
    <style:style style:name="T306" style:family="text">
      <style:text-properties fo:font-weight="bold" officeooo:rsid="02e33bd3" style:font-weight-asian="bold" style:font-weight-complex="bold"/>
    </style:style>
    <style:style style:name="T307" style:family="text">
      <style:text-properties officeooo:rsid="02e33bd3"/>
    </style:style>
    <style:style style:name="T308" style:family="text">
      <style:text-properties fo:font-weight="bold" officeooo:rsid="02e3d4c5" style:font-weight-asian="bold" style:font-weight-complex="bold"/>
    </style:style>
    <style:style style:name="T309" style:family="text">
      <style:text-properties officeooo:rsid="02e3d4c5"/>
    </style:style>
    <style:style style:name="T310" style:family="text">
      <style:text-properties officeooo:rsid="02e3f378"/>
    </style:style>
    <style:style style:name="T311" style:family="text">
      <style:text-properties fo:font-weight="bold" officeooo:rsid="02e3f378" style:font-weight-asian="bold" style:font-weight-complex="bold"/>
    </style:style>
    <style:style style:name="T312" style:family="text">
      <style:text-properties officeooo:rsid="04b0eaf0"/>
    </style:style>
    <style:style style:name="T313" style:family="text">
      <style:text-properties officeooo:rsid="03ed9d19"/>
    </style:style>
    <style:style style:name="T314" style:family="text">
      <style:text-properties fo:color="#c9211e" loext:opacity="100%" officeooo:rsid="0281cff2"/>
    </style:style>
    <style:style style:name="T315" style:family="text">
      <style:text-properties fo:color="#c9211e" loext:opacity="100%" officeooo:rsid="038a6bf5"/>
    </style:style>
    <style:style style:name="T316" style:family="text">
      <style:text-properties officeooo:rsid="038ecfc4"/>
    </style:style>
    <style:style style:name="T317" style:family="text">
      <style:text-properties officeooo:rsid="038eee22"/>
    </style:style>
    <style:style style:name="T318" style:family="text">
      <style:text-properties officeooo:rsid="02b62508"/>
    </style:style>
    <style:style style:name="T319" style:family="text">
      <style:text-properties officeooo:rsid="02e5bca5"/>
    </style:style>
    <style:style style:name="T320" style:family="text">
      <style:text-properties officeooo:rsid="02e7245f"/>
    </style:style>
    <style:style style:name="T321" style:family="text">
      <style:text-properties officeooo:rsid="03a1bcfc"/>
    </style:style>
    <style:style style:name="T322" style:family="text">
      <style:text-properties style:text-underline-style="none" fo:font-weight="normal" officeooo:rsid="02b62508" style:font-weight-asian="normal" style:font-weight-complex="normal"/>
    </style:style>
    <style:style style:name="T323" style:family="text">
      <style:text-properties officeooo:rsid="0379b8cb"/>
    </style:style>
    <style:style style:name="T324" style:family="text">
      <style:text-properties fo:font-weight="normal" officeooo:rsid="02e81722" style:font-weight-asian="normal" style:font-weight-complex="normal"/>
    </style:style>
    <style:style style:name="T325" style:family="text">
      <style:text-properties fo:font-weight="normal" officeooo:rsid="02b62508" style:font-weight-asian="normal" style:font-weight-complex="normal"/>
    </style:style>
    <style:style style:name="T326" style:family="text">
      <style:text-properties officeooo:rsid="02e81722"/>
    </style:style>
    <style:style style:name="T327" style:family="text">
      <style:text-properties officeooo:rsid="02b7b14a"/>
    </style:style>
    <style:style style:name="T328" style:family="text">
      <style:text-properties officeooo:rsid="02ed8b63"/>
    </style:style>
    <style:style style:name="T329" style:family="text">
      <style:text-properties style:font-name="Calibri" fo:font-size="12pt" officeooo:rsid="024fac6c" style:font-name-asian="NSimSun" style:font-size-asian="12pt" style:font-name-complex="Lucida Sans1" style:font-size-complex="12pt"/>
    </style:style>
    <style:style style:name="T330" style:family="text">
      <style:text-properties officeooo:rsid="03e79fd4"/>
    </style:style>
    <style:style style:name="T331" style:family="text">
      <style:text-properties officeooo:rsid="039070ec"/>
    </style:style>
    <style:style style:name="T332" style:family="text">
      <style:text-properties officeooo:rsid="02fc1b20"/>
    </style:style>
    <style:style style:name="T333" style:family="text">
      <style:text-properties style:font-name="Calibri" officeooo:rsid="02fc1b20" style:font-name-asian="Calibri" style:font-name-complex="Calibri"/>
    </style:style>
    <style:style style:name="T334" style:family="text">
      <style:text-properties style:font-name="Calibri" officeooo:rsid="018e8bdf" style:font-name-asian="Calibri" style:font-name-complex="Calibri"/>
    </style:style>
    <style:style style:name="T335" style:family="text">
      <style:text-properties style:font-name="Calibri" officeooo:rsid="02f23896" style:font-name-asian="Calibri" style:font-name-complex="Calibri"/>
    </style:style>
    <style:style style:name="T336" style:family="text">
      <style:text-properties style:text-underline-style="none" fo:font-weight="normal" officeooo:rsid="00e195de" style:font-weight-asian="normal" style:font-weight-complex="normal"/>
    </style:style>
    <style:style style:name="T337" style:family="text">
      <style:text-properties officeooo:rsid="02f0ba6f"/>
    </style:style>
    <style:style style:name="T338" style:family="text">
      <style:text-properties officeooo:rsid="051a3145"/>
    </style:style>
    <style:style style:name="T339" style:family="text">
      <style:text-properties officeooo:rsid="02fcc66e"/>
    </style:style>
    <style:style style:name="T340" style:family="text">
      <style:text-properties fo:font-weight="bold" officeooo:rsid="02f8dd31" style:font-weight-asian="bold" style:font-weight-complex="bold"/>
    </style:style>
    <style:style style:name="T341" style:family="text">
      <style:text-properties officeooo:rsid="02fd7155"/>
    </style:style>
    <style:style style:name="T342" style:family="text">
      <style:text-properties fo:font-weight="bold" officeooo:rsid="02f9d4fa" style:font-weight-asian="bold" style:font-weight-complex="bold"/>
    </style:style>
    <style:style style:name="T343" style:family="text">
      <style:text-properties officeooo:rsid="02fe7924"/>
    </style:style>
    <style:style style:name="T344" style:family="text">
      <style:text-properties fo:font-weight="bold" officeooo:rsid="02fa7f8c" style:font-weight-asian="bold" style:font-weight-complex="bold"/>
    </style:style>
    <style:style style:name="T345" style:family="text">
      <style:text-properties officeooo:rsid="02ff71c9"/>
    </style:style>
    <style:style style:name="T346" style:family="text">
      <style:text-properties fo:font-weight="normal" officeooo:rsid="02ff71c9" style:font-weight-asian="normal" style:font-weight-complex="normal"/>
    </style:style>
    <style:style style:name="T347" style:family="text">
      <style:text-properties fo:font-weight="normal" officeooo:rsid="02f0ba6f" style:font-weight-asian="normal" style:font-weight-complex="normal"/>
    </style:style>
    <style:style style:name="T348" style:family="text">
      <style:text-properties style:font-name="Calibri" fo:font-weight="normal" officeooo:rsid="02f23896" style:font-name-asian="Calibri" style:font-weight-asian="normal" style:font-name-complex="Calibri" style:font-weight-complex="normal"/>
    </style:style>
    <style:style style:name="T349" style:family="text">
      <style:text-properties fo:font-weight="normal" officeooo:rsid="051a3145" style:font-weight-asian="normal" style:font-weight-complex="normal"/>
    </style:style>
    <style:style style:name="T350" style:family="text">
      <style:text-properties fo:color="#000000" loext:opacity="100%" style:font-name="Calibri" fo:font-weight="normal" officeooo:rsid="02f0ba6f" style:font-name-asian="NSimSun" style:font-weight-asian="normal" style:font-name-complex="Lucida Sans1" style:font-weight-complex="normal"/>
    </style:style>
    <style:style style:name="T351" style:family="text">
      <style:text-properties fo:color="#000000" loext:opacity="100%" style:font-name="Calibri" fo:font-weight="normal" officeooo:rsid="02ff71c9" style:font-name-asian="NSimSun" style:font-weight-asian="normal" style:font-name-complex="Lucida Sans1" style:font-weight-complex="normal"/>
    </style:style>
    <style:style style:name="T352" style:family="text">
      <style:text-properties officeooo:rsid="03eec704"/>
    </style:style>
    <style:style style:name="T353" style:family="text">
      <style:text-properties officeooo:rsid="0596d924"/>
    </style:style>
    <style:style style:name="T354" style:family="text">
      <style:text-properties officeooo:rsid="016639af"/>
    </style:style>
    <style:style style:name="T355" style:family="text">
      <style:text-properties style:font-name="Calibri" officeooo:rsid="0596d924" style:font-name-asian="Calibri" style:font-name-complex="Calibri"/>
    </style:style>
    <style:style style:name="T356" style:family="text">
      <style:text-properties style:font-name="Calibri" officeooo:rsid="0596d924" style:font-name-asian="NSimSun" style:font-name-complex="Lucida Sans1"/>
    </style:style>
    <style:style style:name="T357" style:family="text">
      <style:text-properties style:font-name="Calibri" officeooo:rsid="05a87ca7" style:font-name-asian="NSimSun" style:font-name-complex="Lucida Sans1"/>
    </style:style>
    <style:style style:name="T358" style:family="text">
      <style:text-properties officeooo:rsid="0598d57e"/>
    </style:style>
    <style:style style:name="T359" style:family="text">
      <style:text-properties officeooo:rsid="06326a13"/>
    </style:style>
    <style:style style:name="T360" style:family="text">
      <style:text-properties officeooo:rsid="05a1f77f"/>
    </style:style>
    <style:style style:name="T361" style:family="text">
      <style:text-properties fo:color="#000000" loext:opacity="100%" officeooo:rsid="0598d57e"/>
    </style:style>
    <style:style style:name="T362" style:family="text">
      <style:text-properties fo:color="#000000" loext:opacity="100%" officeooo:rsid="0596d924"/>
    </style:style>
    <style:style style:name="T363" style:family="text">
      <style:text-properties fo:color="#000000" loext:opacity="100%" style:font-name="Calibri" officeooo:rsid="0596d924" style:font-name-asian="Calibri" style:font-name-complex="Calibri"/>
    </style:style>
    <style:style style:name="T364" style:family="text">
      <style:text-properties fo:color="#000000" loext:opacity="100%" style:font-name="Calibri" officeooo:rsid="0596d924" style:font-name-asian="NSimSun" style:font-name-complex="Lucida Sans1"/>
    </style:style>
    <style:style style:name="T365" style:family="text">
      <style:text-properties fo:color="#000000" loext:opacity="100%" style:font-name="Calibri" officeooo:rsid="0598d57e" style:font-name-asian="NSimSun" style:font-name-complex="Lucida Sans1"/>
    </style:style>
    <style:style style:name="T366" style:family="text">
      <style:text-properties fo:font-weight="bold" officeooo:rsid="0598d57e" style:font-weight-asian="bold" style:font-weight-complex="bold"/>
    </style:style>
    <style:style style:name="T367" style:family="text">
      <style:text-properties officeooo:rsid="059948f0"/>
    </style:style>
    <style:style style:name="T368" style:family="text">
      <style:text-properties officeooo:rsid="059b3d70"/>
    </style:style>
    <style:style style:name="T369" style:family="text">
      <style:text-properties officeooo:rsid="059e7f03"/>
    </style:style>
    <style:style style:name="T370" style:family="text">
      <style:text-properties fo:font-weight="bold" officeooo:rsid="059e0ebc" style:font-weight-asian="bold" style:font-weight-complex="bold"/>
    </style:style>
    <style:style style:name="T371" style:family="text">
      <style:text-properties fo:font-weight="bold" officeooo:rsid="059b3d70" style:font-weight-asian="bold" style:font-weight-complex="bold"/>
    </style:style>
    <style:style style:name="T372" style:family="text">
      <style:text-properties fo:font-weight="bold" officeooo:rsid="059eabab" style:font-weight-asian="bold" style:font-weight-complex="bold"/>
    </style:style>
    <style:style style:name="T373" style:family="text">
      <style:text-properties officeooo:rsid="05a248c5"/>
    </style:style>
    <style:style style:name="T374" style:family="text">
      <style:text-properties fo:font-weight="bold" officeooo:rsid="059f40f1" style:font-weight-asian="bold" style:font-weight-complex="bold"/>
    </style:style>
    <style:style style:name="T375" style:family="text">
      <style:text-properties officeooo:rsid="059bd5c9"/>
    </style:style>
    <style:style style:name="T376" style:family="text">
      <style:text-properties officeooo:rsid="059bc68f"/>
    </style:style>
    <style:style style:name="T377" style:family="text">
      <style:text-properties officeooo:rsid="059e0ebc"/>
    </style:style>
    <style:style style:name="T378" style:family="text">
      <style:text-properties officeooo:rsid="059eabab"/>
    </style:style>
    <style:style style:name="T379" style:family="text">
      <style:text-properties officeooo:rsid="059f40f1"/>
    </style:style>
    <style:style style:name="T380" style:family="text">
      <style:text-properties officeooo:rsid="05a27005"/>
    </style:style>
    <style:style style:name="T381" style:family="text">
      <style:text-properties fo:font-weight="bold" officeooo:rsid="05a27005" style:font-weight-asian="bold" style:font-weight-complex="bold"/>
    </style:style>
    <style:style style:name="T382" style:family="text">
      <style:text-properties officeooo:rsid="05a45d3f"/>
    </style:style>
    <style:style style:name="T383" style:family="text">
      <style:text-properties fo:font-weight="bold" officeooo:rsid="059bd5c9" style:font-weight-asian="bold" style:font-weight-complex="bold"/>
    </style:style>
    <style:style style:name="T384" style:family="text">
      <style:text-properties fo:color="#000000" loext:opacity="100%" style:font-name="Calibri" fo:font-weight="bold" officeooo:rsid="0598d57e" style:font-name-asian="NSimSun" style:font-weight-asian="bold" style:font-name-complex="Lucida Sans1" style:font-weight-complex="bold"/>
    </style:style>
    <style:style style:name="T385" style:family="text">
      <style:text-properties officeooo:rsid="05a509e5"/>
    </style:style>
    <style:style style:name="T386" style:family="text">
      <style:text-properties officeooo:rsid="05a70361"/>
    </style:style>
    <style:style style:name="T387" style:family="text">
      <style:text-properties fo:font-weight="bold" officeooo:rsid="05a509e5" style:font-weight-asian="bold" style:font-weight-complex="bold"/>
    </style:style>
    <style:style style:name="T388" style:family="text">
      <style:text-properties officeooo:rsid="05a741c2"/>
    </style:style>
    <style:style style:name="T389" style:family="text">
      <style:text-properties fo:font-weight="bold" officeooo:rsid="05a741c2" style:font-weight-asian="bold" style:font-weight-complex="bold"/>
    </style:style>
    <style:style style:name="T390" style:family="text">
      <style:text-properties officeooo:rsid="05a82593"/>
    </style:style>
    <style:style style:name="T391" style:family="text">
      <style:text-properties fo:font-weight="bold" officeooo:rsid="05a82593" style:font-weight-asian="bold" style:font-weight-complex="bold"/>
    </style:style>
    <style:style style:name="T392" style:family="text">
      <style:text-properties officeooo:rsid="04ae835b"/>
    </style:style>
    <style:style style:name="T393" style:family="text">
      <style:text-properties officeooo:rsid="0161d5fd"/>
    </style:style>
    <style:style style:name="T394" style:family="text">
      <style:text-properties officeooo:rsid="05ff5191"/>
    </style:style>
    <style:style style:name="T395" style:family="text">
      <style:text-properties officeooo:rsid="03104206"/>
    </style:style>
    <style:style style:name="T396" style:family="text">
      <style:text-properties officeooo:rsid="0601ac16"/>
    </style:style>
    <style:style style:name="T397" style:family="text">
      <style:text-properties style:text-underline-style="solid" style:text-underline-width="auto" style:text-underline-color="font-color" fo:font-weight="normal" officeooo:rsid="02b62508" style:font-weight-asian="normal" style:font-weight-complex="normal"/>
    </style:style>
    <style:style style:name="T398" style:family="text">
      <style:text-properties style:text-underline-style="solid" style:text-underline-width="auto" style:text-underline-color="font-color" fo:font-weight="normal" officeooo:rsid="00b53b22" style:font-weight-asian="normal" style:font-weight-complex="normal"/>
    </style:style>
    <style:style style:name="T399" style:family="text">
      <style:text-properties fo:font-weight="normal" officeooo:rsid="00b53b22" style:font-weight-asian="normal" style:font-weight-complex="normal"/>
    </style:style>
    <style:style style:name="T400" style:family="text">
      <style:text-properties fo:font-weight="normal" officeooo:rsid="01156f02" style:font-weight-asian="normal" style:font-weight-complex="normal"/>
    </style:style>
    <style:style style:name="T401" style:family="text">
      <style:text-properties fo:font-weight="normal" officeooo:rsid="04a853e1" style:font-weight-asian="normal" style:font-weight-complex="normal"/>
    </style:style>
    <style:style style:name="T402" style:family="text">
      <style:text-properties fo:font-weight="normal" officeooo:rsid="076bfda9" style:font-weight-asian="normal" style:font-weight-complex="normal"/>
    </style:style>
    <style:style style:name="T403" style:family="text">
      <style:text-properties fo:font-weight="bold" officeooo:rsid="0163885a" style:font-weight-asian="bold" style:font-weight-complex="bold"/>
    </style:style>
    <style:style style:name="T404" style:family="text">
      <style:text-properties officeooo:rsid="0163885a"/>
    </style:style>
    <style:style style:name="T405" style:family="text">
      <style:text-properties officeooo:rsid="01652474"/>
    </style:style>
    <style:style style:name="T406" style:family="text">
      <style:text-properties officeooo:rsid="01638b8a"/>
    </style:style>
    <style:style style:name="T407" style:family="text">
      <style:text-properties fo:font-weight="bold" officeooo:rsid="01638b8a" style:font-weight-asian="bold" style:font-weight-complex="bold"/>
    </style:style>
    <style:style style:name="T408" style:family="text">
      <style:text-properties officeooo:rsid="030e955b"/>
    </style:style>
    <style:style style:name="T409" style:family="text">
      <style:text-properties officeooo:rsid="06011876"/>
    </style:style>
    <style:style style:name="T410" style:family="text">
      <style:text-properties fo:font-weight="normal" officeooo:rsid="01638b8a" style:font-weight-asian="normal" style:font-weight-complex="normal"/>
    </style:style>
    <style:style style:name="T411" style:family="text">
      <style:text-properties fo:font-weight="normal" officeooo:rsid="01652474" style:font-weight-asian="normal" style:font-weight-complex="normal"/>
    </style:style>
    <style:style style:name="T412" style:family="text">
      <style:text-properties fo:font-weight="normal" officeooo:rsid="0312c574" style:font-weight-asian="normal" style:font-weight-complex="normal"/>
    </style:style>
    <style:style style:name="T413" style:family="text">
      <style:text-properties fo:font-weight="normal" officeooo:rsid="06011876" style:font-weight-asian="normal" style:font-weight-complex="normal"/>
    </style:style>
    <style:style style:name="T414" style:family="text">
      <style:text-properties fo:font-weight="bold" officeooo:rsid="030c991a" style:font-weight-asian="bold" style:font-weight-complex="bold"/>
    </style:style>
    <style:style style:name="T415" style:family="text">
      <style:text-properties officeooo:rsid="03113abc"/>
    </style:style>
    <style:style style:name="T416" style:family="text">
      <style:text-properties officeooo:rsid="03172732"/>
    </style:style>
    <style:style style:name="T417" style:family="text">
      <style:text-properties officeooo:rsid="04aa9209"/>
    </style:style>
    <style:style style:name="T418" style:family="text">
      <style:text-properties officeooo:rsid="031840df"/>
    </style:style>
    <style:style style:name="T419" style:family="text">
      <style:text-properties fo:font-weight="normal" officeooo:rsid="0601ac16" style:font-weight-asian="normal" style:font-weight-complex="normal"/>
    </style:style>
    <style:style style:name="T420" style:family="text">
      <style:text-properties fo:font-weight="normal" officeooo:rsid="031840df" style:font-weight-asian="normal" style:font-weight-complex="normal"/>
    </style:style>
    <style:style style:name="T421" style:family="text">
      <style:text-properties fo:font-weight="normal" officeooo:rsid="04aa9209" style:font-weight-asian="normal" style:font-weight-complex="normal"/>
    </style:style>
    <style:style style:name="T422" style:family="text">
      <style:text-properties fo:font-weight="bold" officeooo:rsid="031840df" style:font-weight-asian="bold" style:font-weight-complex="bold"/>
    </style:style>
    <style:style style:name="T423" style:family="text">
      <style:text-properties fo:font-weight="normal" officeooo:rsid="0163885a" style:font-weight-asian="normal" style:font-weight-complex="normal"/>
    </style:style>
    <style:style style:name="T424" style:family="text">
      <style:text-properties fo:font-weight="normal" officeooo:rsid="03104206" style:font-weight-asian="normal" style:font-weight-complex="normal"/>
    </style:style>
    <style:style style:name="T425" style:family="text">
      <style:text-properties fo:font-weight="normal" officeooo:rsid="03113abc" style:font-weight-asian="normal" style:font-weight-complex="normal"/>
    </style:style>
    <style:style style:name="T426" style:family="text">
      <style:text-properties fo:font-weight="normal" officeooo:rsid="03189a29" style:font-weight-asian="normal" style:font-weight-complex="normal"/>
    </style:style>
    <style:style style:name="T427" style:family="text">
      <style:text-properties fo:font-weight="normal" officeooo:rsid="030e955b" style:font-weight-asian="normal" style:font-weight-complex="normal"/>
    </style:style>
    <style:style style:name="T428" style:family="text">
      <style:text-properties officeooo:rsid="03195f2e"/>
    </style:style>
    <style:style style:name="T429" style:family="text">
      <style:text-properties fo:font-weight="normal" officeooo:rsid="03195f2e" style:font-weight-asian="normal" style:font-weight-complex="normal"/>
    </style:style>
    <style:style style:name="T430" style:family="text">
      <style:text-properties fo:font-weight="bold" officeooo:rsid="03195f2e" style:font-weight-asian="bold" style:font-weight-complex="bold"/>
    </style:style>
    <style:style style:name="T431" style:family="text">
      <style:text-properties fo:color="#000000" loext:opacity="100%" style:font-name="Calibri" fo:font-weight="normal" officeooo:rsid="03195f2e" style:font-name-asian="NSimSun" style:font-weight-asian="normal" style:font-name-complex="Lucida Sans1" style:font-weight-complex="normal"/>
    </style:style>
    <style:style style:name="T432" style:family="text">
      <style:text-properties fo:color="#000000" loext:opacity="100%" style:font-name="Calibri" fo:font-weight="normal" officeooo:rsid="04a9cb6e" style:font-name-asian="NSimSun" style:font-weight-asian="normal" style:font-name-complex="Lucida Sans1" style:font-weight-complex="normal"/>
    </style:style>
    <style:style style:name="T433" style:family="text">
      <style:text-properties officeooo:rsid="03198ded"/>
    </style:style>
    <style:style style:name="T434" style:family="text">
      <style:text-properties fo:font-weight="bold" officeooo:rsid="01652474" style:font-weight-asian="bold" style:font-weight-complex="bold"/>
    </style:style>
    <style:style style:name="T435" style:family="text">
      <style:text-properties fo:font-weight="normal" officeooo:rsid="03198ded" style:font-weight-asian="normal" style:font-weight-complex="normal"/>
    </style:style>
    <style:style style:name="T436" style:family="text">
      <style:text-properties fo:font-weight="normal" officeooo:rsid="031d0e78" style:font-weight-asian="normal" style:font-weight-complex="normal"/>
    </style:style>
    <style:style style:name="T437" style:family="text">
      <style:text-properties fo:color="#000000" loext:opacity="100%" style:font-name="Calibri" officeooo:rsid="03195f2e" style:font-name-asian="NSimSun" style:font-name-complex="Lucida Sans1"/>
    </style:style>
    <style:style style:name="T438" style:family="text">
      <style:text-properties fo:color="#000000" loext:opacity="100%" style:font-name="Calibri" officeooo:rsid="04aa26ef" style:font-name-asian="NSimSun" style:font-name-complex="Lucida Sans1"/>
    </style:style>
    <style:style style:name="T439" style:family="text">
      <style:text-properties fo:color="#000000" loext:opacity="100%" style:font-name="Calibri" officeooo:rsid="031b6433" style:font-name-asian="NSimSun" style:font-name-complex="Lucida Sans1"/>
    </style:style>
    <style:style style:name="T440" style:family="text">
      <style:text-properties officeooo:rsid="031b6433"/>
    </style:style>
    <style:style style:name="T441" style:family="text">
      <style:text-properties fo:font-size="13pt" style:text-underline-style="none" fo:font-weight="normal" officeooo:rsid="01156f02" style:font-size-asian="13pt" style:font-weight-asian="normal" style:font-size-complex="13pt" style:font-weight-complex="normal"/>
    </style:style>
    <style:style style:name="T442" style:family="text">
      <style:text-properties fo:font-size="13pt" style:text-underline-style="none" fo:font-weight="bold" officeooo:rsid="01638b8a" style:font-size-asian="13pt" style:font-weight-asian="bold" style:font-size-complex="13pt" style:font-weight-complex="bold"/>
    </style:style>
    <style:style style:name="T443" style:family="text">
      <style:text-properties fo:font-size="13pt" style:text-underline-style="none" fo:font-weight="normal" officeooo:rsid="01638b8a" style:font-size-asian="13pt" style:font-weight-asian="normal" style:font-size-complex="13pt" style:font-weight-complex="normal"/>
    </style:style>
    <style:style style:name="T444" style:family="text">
      <style:text-properties fo:font-size="13pt" style:text-underline-style="none" fo:font-weight="normal" officeooo:rsid="031b6433" style:font-size-asian="13pt" style:font-weight-asian="normal" style:font-size-complex="13pt" style:font-weight-complex="normal"/>
    </style:style>
    <style:style style:name="T445" style:family="text">
      <style:text-properties fo:font-size="13pt" style:text-underline-style="none" fo:font-weight="bold" officeooo:rsid="01652474" style:font-size-asian="13pt" style:font-weight-asian="bold" style:font-size-complex="13pt" style:font-weight-complex="bold"/>
    </style:style>
    <style:style style:name="T446" style:family="text">
      <style:text-properties fo:font-size="13pt" style:text-underline-style="none" fo:font-weight="normal" officeooo:rsid="01652474" style:font-size-asian="13pt" style:font-weight-asian="normal" style:font-size-complex="13pt" style:font-weight-complex="normal"/>
    </style:style>
    <style:style style:name="T447" style:family="text">
      <style:text-properties fo:font-size="13pt" style:text-underline-style="none" fo:font-weight="normal" officeooo:rsid="0312c574" style:font-size-asian="13pt" style:font-weight-asian="normal" style:font-size-complex="13pt" style:font-weight-complex="normal"/>
    </style:style>
    <style:style style:name="T448" style:family="text">
      <style:text-properties fo:font-size="13pt" style:text-underline-style="none" fo:font-weight="normal" officeooo:rsid="031840df" style:font-size-asian="13pt" style:font-weight-asian="normal" style:font-size-complex="13pt" style:font-weight-complex="normal"/>
    </style:style>
    <style:style style:name="T449"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50"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51" style:family="text">
      <style:text-properties fo:color="#000000" loext:opacity="100%" fo:font-size="15pt" style:text-underline-style="none" fo:font-weight="normal" style:font-size-asian="15pt" style:font-weight-asian="normal" style:font-size-complex="15pt" style:font-weight-complex="normal"/>
    </style:style>
    <style:style style:name="T452" style:family="text">
      <style:text-properties fo:font-size="12pt" fo:font-weight="normal" officeooo:rsid="0034e78a" style:font-size-asian="12pt" style:font-weight-asian="normal" style:font-size-complex="12pt" style:font-weight-complex="normal"/>
    </style:style>
    <style:style style:name="T453" style:family="text">
      <style:text-properties fo:font-size="12pt" fo:font-weight="normal" officeooo:rsid="04b0d9d8" style:font-size-asian="12pt" style:font-weight-asian="normal" style:font-size-complex="12pt" style:font-weight-complex="normal"/>
    </style:style>
    <style:style style:name="T454" style:family="text">
      <style:text-properties fo:font-size="12pt" fo:font-weight="normal" officeooo:rsid="0034e78a" style:font-family-asian="Calibri" style:font-size-asian="12pt" style:font-weight-asian="normal" style:font-family-complex="Calibri" style:font-family-generic-complex="system" style:font-pitch-complex="variable" style:font-size-complex="12pt" style:font-weight-complex="normal"/>
    </style:style>
    <style:style style:name="T455" style:family="text">
      <style:text-properties fo:font-size="12pt" fo:font-weight="normal" officeooo:rsid="00601405" style:font-family-asian="Calibri" style:font-size-asian="12pt" style:font-weight-asian="normal" style:font-family-complex="Calibri" style:font-family-generic-complex="system" style:font-pitch-complex="variable" style:font-size-complex="12pt" style:font-weight-complex="normal"/>
    </style:style>
    <style:style style:name="T456" style:family="text">
      <style:text-properties fo:font-size="12pt" fo:font-weight="normal" officeooo:rsid="00625b1c" style:font-size-asian="12pt" style:font-weight-asian="normal" style:font-size-complex="12pt" style:font-weight-complex="normal"/>
    </style:style>
    <style:style style:name="T457" style:family="text">
      <style:text-properties fo:font-size="12pt" fo:font-weight="normal" officeooo:rsid="00601405" style:font-size-asian="12pt" style:font-weight-asian="normal" style:font-size-complex="12pt" style:font-weight-complex="normal"/>
    </style:style>
    <style:style style:name="T458" style:family="text">
      <style:text-properties fo:color="#000000" loext:opacity="100%" fo:font-size="15pt" style:text-underline-style="none" fo:font-weight="bold" style:font-size-asian="15pt" style:font-weight-asian="bold" style:font-size-complex="15pt" style:font-weight-complex="bold"/>
    </style:style>
    <style:style style:name="T459" style:family="text">
      <style:text-properties fo:color="#000000" loext:opacity="100%" fo:font-size="15pt" style:text-underline-style="none" fo:font-weight="normal" officeooo:rsid="002e8e4c" style:font-size-asian="15pt" style:font-weight-asian="normal" style:font-size-complex="15pt" style:font-weight-complex="normal"/>
    </style:style>
    <style:style style:name="T460" style:family="text">
      <style:text-properties fo:color="#000000" loext:opacity="100%" fo:font-size="15pt" fo:font-style="normal" style:text-underline-style="none" fo:font-weight="bold" style:font-size-asian="15pt" style:font-style-asian="normal" style:font-weight-asian="bold" style:font-size-complex="15pt" style:font-style-complex="normal" style:font-weight-complex="bold"/>
    </style:style>
    <style:style style:name="T461" style:family="text">
      <style:text-properties fo:color="#000000" loext:opacity="100%" fo:font-size="15pt" style:text-underline-style="none" fo:font-weight="normal" officeooo:rsid="003700b5" style:font-size-asian="15pt" style:font-weight-asian="normal" style:font-size-complex="15pt" style:font-weight-complex="normal"/>
    </style:style>
    <style:style style:name="T462" style:family="text">
      <style:text-properties fo:color="#c9211e" loext:opacity="100%" fo:font-size="48pt" officeooo:rsid="02c9520c" fo:background-color="#ffbf00" loext:char-shading-value="0" style:font-size-asian="48pt" style:font-size-complex="48pt"/>
    </style:style>
    <style:style style:name="T463" style:family="text">
      <style:text-properties fo:color="#c9211e" loext:opacity="100%" fo:font-family="Carolingia" fo:font-size="48pt" officeooo:rsid="04967453" fo:background-color="#ffbf00" loext:char-shading-value="0" style:font-size-asian="48pt" style:font-size-complex="48pt"/>
    </style:style>
    <style:style style:name="T464" style:family="text">
      <style:text-properties fo:color="#127622" loext:opacity="100%" fo:font-size="48pt" officeooo:rsid="02c9520c" fo:background-color="#ffbf00" loext:char-shading-value="0" style:font-size-asian="48pt" style:font-size-complex="48pt"/>
    </style:style>
    <style:style style:name="T465" style:family="text">
      <style:text-properties fo:color="#127622" loext:opacity="100%" fo:font-size="24pt" officeooo:rsid="04880634" style:font-size-asian="24pt" style:font-size-complex="24pt"/>
    </style:style>
    <style:style style:name="T466" style:family="text">
      <style:text-properties fo:color="#127622" loext:opacity="100%" fo:font-size="24pt" officeooo:rsid="04967453" style:font-size-asian="24pt" style:font-size-complex="24pt"/>
    </style:style>
    <style:style style:name="T467" style:family="text">
      <style:text-properties fo:color="#127622" loext:opacity="100%" fo:font-size="24pt" officeooo:rsid="02c9520c" style:font-size-asian="24pt" style:font-size-complex="24pt"/>
    </style:style>
    <style:style style:name="T468" style:family="text">
      <style:text-properties officeooo:rsid="04967453"/>
    </style:style>
    <style:style style:name="T469" style:family="text">
      <style:text-properties officeooo:rsid="04880634"/>
    </style:style>
    <style:style style:name="T470" style:family="text">
      <style:text-properties officeooo:rsid="048fb724"/>
    </style:style>
    <style:style style:name="T471" style:family="text">
      <style:text-properties officeooo:rsid="049779d5"/>
    </style:style>
    <style:style style:name="T472" style:family="text">
      <style:text-properties fo:font-family="Carolingia" officeooo:rsid="049779d5"/>
    </style:style>
    <style:style style:name="T473"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text:span><text:span text:style-name="T2">D</text:span><text:span text:style-name="T1"> </text:span><draw:frame draw:style-name="fr1" draw:name="Bild2" text:anchor-type="char" svg:x="14.949cm" svg:y="0.026cm" svg:width="5.103cm" svg:height="5.115cm" draw:z-index="1"><draw:image xlink:href="Pictures/10000000000001B3000001B4AB79D3EF.jpg" xlink:type="simple" xlink:show="embed" xlink:actuate="onLoad" draw:mime-type="image/jpeg"/></draw:frame><text:span text:style-name="T3">usko Schimmelpfennig </text:span></text:p>
      <text:p text:style-name="P2"><text:span text:style-name="T4">Bettler<text:tab/><text:tab/></text:span><text:span text:style-name="T5">Neutral<text:tab/><text:tab/></text:span><text:span text:style-name="T6">S</text:span><text:span text:style-name="T7">tufe</text:span><text:span text:style-name="T8"><text:tab/></text:span><text:span text:style-name="T9">1<text:tab/></text:span><text:span text:style-name="T10">E</text:span><text:span text:style-name="T11">rfahrung</text:span><text:span text:style-name="T12"> </text:span><text:span text:style-name="T13"><text:tab/></text:span><text:span text:style-name="T14">3</text:span><text:span text:style-name="T15">9</text:span></text:p>
      <text:p text:style-name="P3"><text:span text:style-name="T16">Ä</text:span><text:span text:style-name="T17">gid</text:span><text:span text:style-name="T18">ius</text:span><text:span text:style-name="T19"><text:tab/><text:tab/><text:tab/><text:tab/><text:tab/></text:span><text:span text:style-name="T20">U</text:span><text:span text:style-name="T21">ngnade</text:span><text:span text:style-name="T19"><text:tab/></text:span><text:span text:style-name="T15">1</text:span><text:span text:style-name="T22"><text:tab/></text:span><text:span text:style-name="T23">I</text:span><text:span text:style-name="T24">nitiative</text:span><text:tab/><text:span text:style-name="T25">w</text:span><text:span text:style-name="T26">20-</text:span><text:span text:style-name="T27">1<text:line-break/></text:span><text:span text:style-name="T28">Schutzpatron</text:span><text:span text:style-name="T29"> der </text:span><text:span text:style-name="T30">Bettler</text:span><text:span text:style-name="T22"><text:tab/></text:span><text:span text:style-name="T31"></text:span><text:span text:style-name="T32"></text:span><text:span text:style-name="T27"><text:tab/></text:span><text:span text:style-name="T33">K</text:span><text:span text:style-name="T34">rit.</text:span><text:span text:style-name="T35"><text:tab/><text:tab/>w</text:span><text:span text:style-name="T36">8</text:span><text:span text:style-name="T35">/III </text:span></text:p>
      <text:p text:style-name="P3"><text:span text:style-name="T37">Z</text:span><text:span text:style-name="T38">auberstufe</text:span><text:span text:style-name="T36"><text:tab/><text:tab/>1<text:tab/></text:span><text:span text:style-name="T32"></text:span><text:span text:style-name="T39"><text:tab/></text:span><text:span text:style-name="T40">P</text:span><text:span text:style-name="T41">atzer</text:span><text:span text:style-name="T42"><text:tab/><text:tab/></text:span><text:span text:style-name="T35">w</text:span><text:span text:style-name="T43">4-3</text:span><text:span text:style-name="T35"><text:line-break/></text:span><text:span text:style-name="T44">R</text:span><text:span text:style-name="T45">üst</text:span><text:span text:style-name="T46">ung</text:span><text:span text:style-name="T47"><text:tab/></text:span><text:span text:style-name="T48">14</text:span><text:span text:style-name="T49"><text:tab/></text:span><text:span text:style-name="T50">Schuppenpanzer</text:span><text:span text:style-name="T51">+Schild</text:span><text:span text:style-name="T52"> </text:span><text:span text:style-name="T53">(RK</text:span><text:span text:style-name="T54">4+1</text:span><text:span text:style-name="T53">)</text:span><text:span text:style-name="T55"><text:tab/></text:span><text:span text:style-name="T56">M</text:span><text:span text:style-name="T57">alus</text:span><text:span text:style-name="T58"><text:tab/><text:tab/></text:span><text:span text:style-name="T59">-</text:span><text:span text:style-name="T48">4</text:span></text:p>
      <text:p text:style-name="P3"><text:span text:style-name="T23">L</text:span><text:span text:style-name="T60">eben</text:span><text:span text:style-name="T61"><text:tab/></text:span><text:span text:style-name="T27">5</text:span><text:span text:style-name="T62"><text:tab/></text:span><text:span text:style-name="T63">(</text:span><text:span text:style-name="T64">w4+</text:span><text:span text:style-name="T63">w</text:span><text:span text:style-name="T65">8</text:span><text:span text:style-name="T63">)</text:span><text:span text:style-name="T66"><text:tab/><text:tab/><text:tab/><text:tab/><text:tab/></text:span><text:span text:style-name="T67">B</text:span><text:span text:style-name="T68">ewegung</text:span><text:span text:style-name="T69"><text:tab/></text:span><text:span text:style-name="T70">9</text:span><text:span text:style-name="T71"> </text:span><text:span text:style-name="T72">m</text:span></text:p>
      <text:p text:style-name="P4"><text:span text:style-name="T73"><text:tab/><text:tab/></text:span><text:span text:style-name="T74"><text:tab/><text:tab/><text:tab/><text:tab/><text:tab/><text:tab/><text:tab/><text:tab/><text:tab/><text:tab/><text:tab/><text:tab/></text:span><text:span text:style-name="T75">A</text:span><text:span text:style-name="T76">ngrif</text:span><text:span text:style-name="T77">f</text:span><text:span text:style-name="T76"><text:tab/><text:tab/></text:span><text:span text:style-name="T75">S</text:span><text:span text:style-name="T76">chaden</text:span></text:p>
      <text:p text:style-name="P5"><text:span text:style-name="T78">S</text:span><text:span text:style-name="T79">tärke</text:span><text:span text:style-name="T80"><text:tab/><text:tab/><text:tab/></text:span><text:span text:style-name="T81"> <text:s/></text:span><text:span text:style-name="T82">9</text:span><text:span text:style-name="T83"><text:tab/><text:tab/></text:span><text:span text:style-name="T84"><text:tab/><text:tab/><text:tab/><text:tab/><text:tab/></text:span><text:span text:style-name="T85">N</text:span><text:span text:style-name="T86">ahkampf</text:span><text:span text:style-name="T84"><text:tab/></text:span><text:span text:style-name="T87"><text:tab/><text:tab/></text:span></text:p>
      <text:p text:style-name="P6"><text:span text:style-name="T78">G</text:span><text:span text:style-name="T79">eschick</text:span><text:span text:style-name="T80"><text:tab/><text:tab/><text:tab/> <text:s/></text:span><text:span text:style-name="T82">7</text:span><text:span text:style-name="T88"><text:tab/></text:span><text:span text:style-name="T89">-</text:span><text:span text:style-name="T90">1</text:span><text:span text:style-name="T91"><text:tab/></text:span><text:span text:style-name="T92"> </text:span><text:span text:style-name="T85">R</text:span><text:span text:style-name="T86">eflex<text:tab/><text:tab/></text:span><text:span text:style-name="T93">-</text:span><text:span text:style-name="T94">1</text:span><text:span text:style-name="T87"><text:tab/></text:span><text:span text:style-name="T84"><text:tab/></text:span><text:span text:style-name="T85">F</text:span><text:span text:style-name="T86">ernkampf</text:span><text:span text:style-name="T84"><text:tab/></text:span><text:span text:style-name="T95">-</text:span><text:span text:style-name="T96">1</text:span></text:p>
      <text:p text:style-name="P5"><text:span text:style-name="T78">A</text:span><text:span text:style-name="T79">usdauer</text:span><text:span text:style-name="T80"><text:tab/><text:tab/></text:span><text:span text:style-name="T81">1</text:span><text:span text:style-name="T82">0</text:span><text:span text:style-name="T83"><text:tab/></text:span><text:span text:style-name="T97"><text:tab/></text:span><text:span text:style-name="T92"> </text:span><text:span text:style-name="T85">Z</text:span><text:span text:style-name="T86">ähigkeit<text:tab/></text:span><text:span text:style-name="T9">+</text:span><text:span text:style-name="T93">1</text:span></text:p>
      <text:p text:style-name="P5"><text:span text:style-name="T78">P</text:span><text:span text:style-name="T79">ersönlichkeit</text:span><text:span text:style-name="T80"><text:tab/></text:span><text:span text:style-name="T98">15</text:span><text:span text:style-name="T83"><text:tab/></text:span><text:span text:style-name="T99">+</text:span><text:span text:style-name="T100">1</text:span><text:span text:style-name="T97"><text:tab/></text:span><text:span text:style-name="T101"> </text:span><text:span text:style-name="T85">W</text:span><text:span text:style-name="T86">illen<text:tab/><text:tab/></text:span><text:span text:style-name="T102">+</text:span><text:span text:style-name="T103">5</text:span><text:span text:style-name="T36"><text:tab/><text:tab/></text:span></text:p>
      <text:p text:style-name="P5"><text:span text:style-name="T78">I</text:span><text:span text:style-name="T79">ntelligenz</text:span><text:span text:style-name="T80"><text:tab/><text:tab/></text:span><text:span text:style-name="T104">10</text:span><text:span text:style-name="T83"><text:tab/></text:span><text:span text:style-name="T97"><text:tab/></text:span><text:span text:style-name="T105"> </text:span><text:span text:style-name="T85">S</text:span><text:span text:style-name="T86">prachen</text:span><text:span text:style-name="T84"><text:tab/></text:span><text:span text:style-name="T106">Gemein</text:span><text:span text:style-name="T107">sprache, </text:span><text:span text:style-name="T96">Hirsch</text:span></text:p>
      <text:p text:style-name="P5"><text:span text:style-name="T78">G</text:span><text:span text:style-name="T79">lück</text:span><text:span text:style-name="T80"><text:tab/><text:tab/><text:tab/></text:span><text:span text:style-name="T108">19/18</text:span><text:span text:style-name="T109"><text:tab/></text:span><text:span text:style-name="T110">+3</text:span><text:span text:style-name="T109"> <text:s text:c="3"/></text:span><text:span text:style-name="T91"><text:tab/></text:span><text:span text:style-name="T92"> </text:span><text:span text:style-name="T85">S</text:span><text:span text:style-name="T86">chicksal</text:span><text:span text:style-name="T84"><text:tab/></text:span><text:span text:style-name="T111">Versuchung widerstanden</text:span><text:span text:style-name="T112">:</text:span><text:span text:style-name="T113"> </text:span><text:span text:style-name="T114">Rettungswurf Willen </text:span><text:span text:style-name="T115">+</text:span><text:span text:style-name="T114">3</text:span></text:p>
      <text:p text:style-name="P7"><text:span text:style-name="T23">N</text:span><text:span text:style-name="T60">ahkampfwaffen</text:span><text:span text:style-name="T24"><text:tab/></text:span><text:span text:style-name="T23">A</text:span><text:span text:style-name="T24">ngriff<text:tab/><text:tab/></text:span><text:span text:style-name="T23">S</text:span><text:span text:style-name="T24">chaden <text:s/></text:span><text:s text:c="4"/></text:p>
      <text:p text:style-name="P8"><text:span text:style-name="T116">Langschwert</text:span><text:span text:style-name="T117"><text:tab/></text:span><text:span text:style-name="T9"><text:tab/><text:tab/></text:span><text:span text:style-name="T62">w20</text:span><text:span text:style-name="T25"><text:tab/><text:tab/><text:tab/></text:span><text:span text:style-name="T62">w</text:span><text:span text:style-name="T116">8</text:span><text:span text:style-name="T118"><text:tab/><text:tab/><text:tab/></text:span><text:span text:style-name="T119"><text:tab/><text:tab/><text:tab/><text:tab/><text:tab/><text:tab/><text:tab/><text:tab/><text:tab/></text:span></text:p>
      <text:p text:style-name="P8"><text:span text:style-name="T15">Kriegshammer</text:span><text:span text:style-name="T9"><text:tab/><text:tab/></text:span><text:span text:style-name="T62">w20</text:span><text:span text:style-name="T25"><text:tab/><text:tab/><text:tab/></text:span><text:span text:style-name="T62">w</text:span><text:span text:style-name="T116">8</text:span><text:span text:style-name="T118"><text:tab/><text:tab/><text:tab/></text:span><text:span text:style-name="T119"><text:tab/><text:tab/><text:tab/><text:tab/><text:tab/><text:tab/><text:tab/><text:tab/><text:tab/></text:span></text:p>
      <text:p text:style-name="P8"><text:span text:style-name="T117">Krücke als Stab</text:span><text:span text:style-name="T9"><text:tab/><text:tab/></text:span><text:span text:style-name="T62">w20</text:span><text:span text:style-name="T25"><text:tab/><text:tab/><text:tab/></text:span><text:span text:style-name="T62">w</text:span><text:span text:style-name="T120">4</text:span><text:span text:style-name="T118"><text:tab/><text:tab/><text:tab/></text:span><text:span text:style-name="T119"><text:tab/><text:tab/><text:tab/><text:tab/><text:tab/><text:tab/><text:tab/><text:tab/><text:tab/></text:span></text:p>
      <text:p text:style-name="P9"><text:span text:style-name="T121">unbewaffnet</text:span><text:span text:style-name="T25"><text:tab/><text:tab/><text:tab/></text:span><text:span text:style-name="T62">w20</text:span><text:span text:style-name="T25"><text:tab/><text:tab/><text:tab/></text:span><text:span text:style-name="T121">w3</text:span><text:span text:style-name="T122"><text:tab/></text:span><text:span text:style-name="T123"><text:tab/><text:tab/></text:span><text:span text:style-name="T124"><text:tab/><text:tab/><text:tab/><text:tab/><text:tab/><text:tab/><text:tab/><text:tab/><text:tab/></text:span></text:p>
      <text:p text:style-name="P10"><text:span text:style-name="T125"><text:tab/><text:tab/><text:tab/><text:tab/> <text:s text:c="7"/></text:span><text:span text:style-name="T126"><text:tab/></text:span><text:span text:style-name="T125"><text:tab/><text:tab/></text:span><text:span text:style-name="T127"> <text:s text:c="3"/></text:span><text:span text:style-name="T126"><text:tab/></text:span><text:span text:style-name="T125"><text:tab/><text:tab/></text:span><text:span text:style-name="T127"> <text:s text:c="3"/></text:span><text:span text:style-name="T126"><text:tab/></text:span><text:span text:style-name="T125"><text:tab/><text:tab/><text:tab/><text:tab/><text:tab/><text:tab/><text:tab/><text:tab/><text:tab/></text:span></text:p>
      <text:p text:style-name="P11"><text:span text:style-name="T128">F</text:span><text:span text:style-name="T129">ernkampfwaffen</text:span><text:span text:style-name="T130"><text:tab/></text:span><text:span text:style-name="T128">A</text:span><text:span text:style-name="T130">ngriff<text:tab/><text:tab/></text:span><text:span text:style-name="T128">S</text:span><text:span text:style-name="T130">chaden<text:tab/><text:tab/></text:span><text:span text:style-name="T128">R</text:span><text:span text:style-name="T130">eichw</text:span><text:span text:style-name="T131">eite</text:span><text:span text:style-name="T132"> </text:span><text:span text:style-name="T133">-/-2/-w</text:span></text:p>
      <text:p text:style-name="P7"><text:span text:style-name="T134">Kurzbogen, </text:span><text:span text:style-name="T135">geweiht</text:span><text:span text:style-name="T136"><text:tab/></text:span><text:span text:style-name="T137">w20-</text:span><text:span text:style-name="T134">1</text:span><text:span text:style-name="T137"><text:tab/></text:span><text:span text:style-name="T136"><text:tab/></text:span><text:span text:style-name="T137">w</text:span><text:span text:style-name="T134">6</text:span><text:span text:style-name="T137"><text:tab/></text:span><text:span text:style-name="T136"><text:tab/><text:tab/></text:span><text:span text:style-name="T137">1</text:span><text:span text:style-name="T135">5</text:span><text:span text:style-name="T137">/</text:span><text:span text:style-name="T135">30</text:span><text:span text:style-name="T137">/4</text:span><text:span text:style-name="T135">5</text:span><text:tab/><text:tab/><text:span text:style-name="T135">2</text:span><text:span text:style-name="T137">0 </text:span><text:span text:style-name="T134">Pfeile</text:span></text:p>
      <text:p text:style-name="P12"><text:span text:style-name="T138"><text:tab/><text:tab/><text:tab/><text:tab/> <text:s text:c="7"/></text:span><text:span text:style-name="T139"><text:tab/></text:span><text:span text:style-name="T138"><text:tab/><text:tab/> <text:s text:c="3"/></text:span><text:span text:style-name="T139"><text:tab/></text:span><text:span text:style-name="T138"><text:tab/><text:tab/> <text:s text:c="3"/></text:span><text:span text:style-name="T139"><text:tab/></text:span><text:span text:style-name="T138"> <text:s text:c="4"/></text:span><text:span text:style-name="T139">/</text:span><text:span text:style-name="T138"> <text:s text:c="4"/></text:span><text:span text:style-name="T139">/</text:span><text:span text:style-name="T138"><text:tab/></text:span><text:span text:style-name="T139"><text:tab/></text:span><text:span text:style-name="T138"><text:tab/><text:tab/><text:tab/><text:tab/><text:tab/><text:tab/></text:span></text:p>
      <text:p text:style-name="P13"><text:span text:style-name="T140">A</text:span><text:span text:style-name="T141">us</text:span><text:span text:style-name="T142">rüstung</text:span><text:span text:style-name="T143"><text:tab/><text:tab/><text:tab/><text:tab/><text:tab/><text:tab/><text:tab/><text:tab/><text:tab/> <text:s text:c="4"/></text:span><text:span text:style-name="T144">-</text:span><text:span text:style-name="T145"><text:tab/></text:span><text:span text:style-name="T146">Gold</text:span><text:span text:style-name="T147"><text:tab/> <text:s text:c="3"/></text:span><text:span text:style-name="T144">-</text:span><text:span text:style-name="T148"><text:tab/></text:span><text:span text:style-name="T149">Silbe</text:span><text:span text:style-name="T150">r <text:s text:c="6"/></text:span><text:span text:style-name="T147"><text:s text:c="2"/></text:span><text:span text:style-name="T151">23</text:span><text:span text:style-name="T152"><text:tab/></text:span><text:span text:style-name="T153">Kupfer</text:span></text:p>
      <text:p text:style-name="P14"><text:span text:style-name="T154">Heiliges Symbol </text:span><text:span text:style-name="T155">(Bogen)</text:span><text:span text:style-name="T154">, Fläschchen, </text:span><text:span text:style-name="T156">brötchenförmiger Stein, 3 m Pfah</text:span><text:span text:style-name="T157">l, <text:s/></text:span><text:span text:style-name="T158">Schuppenpanzer, </text:span><text:span text:style-name="T159">Schild, </text:span><text:span text:style-name="T160">Phiole Weihwasser</text:span></text:p>
      <text:p text:style-name="P15"><text:span text:style-name="T161">Z</text:span><text:span text:style-name="T162">auber</text:span><text:span text:style-name="T163"> </text:span><text:span text:style-name="T164">(4 + </text:span><text:span text:style-name="T165">Persönlichkeitsmod </text:span><text:span text:style-name="T166">= </text:span><text:span text:style-name="T167">5</text:span><text:span text:style-name="T164">)</text:span><text:tab/><text:tab/> <text:s text:c="2"/><text:span text:style-name="T168">w20 + Persönlichkeitsmod + Zauberstufe </text:span><text:span text:style-name="T166">= </text:span><text:span text:style-name="T169">w20+</text:span><text:span text:style-name="T170">2</text:span></text:p>
      <text:p text:style-name="P16"><text:span text:style-name="T171">1-1 </text:span><text:span text:style-name="T172">Böses </text:span><text:span text:style-name="T171">entdecken</text:span><text:span text:style-name="T172">, </text:span><text:span text:style-name="T171">1-3 </text:span><text:span text:style-name="T173">Göttermahl, </text:span><text:span text:style-name="T171">1-7 </text:span><text:span text:style-name="T174">Machtwort, </text:span><text:span text:style-name="T175">1-8 Magie entdecken, </text:span><text:span text:style-name="T171">1-10 </text:span><text:span text:style-name="T172">Seg</text:span><text:span text:style-name="T171">nung</text:span></text:p>
      <text:p text:style-name="P17"><text:span text:style-name="T176">H</text:span><text:span text:style-name="T177">ände auflegen</text:span><text:tab/><text:tab/><text:tab/> <text:s text:c="7"/><text:span text:style-name="T168">w20 + Persönlichkeitsmod + Zauberstufe </text:span><text:span text:style-name="T178">+ Schicksal </text:span><text:span text:style-name="T166">= </text:span><text:span text:style-name="T169">w20+</text:span><text:span text:style-name="T179">2</text:span></text:p>
      <text:p text:style-name="P18"><text:span text:style-name="T180">Gesinnung:</text:span><text:tab/>Gleich<text:tab/><text:tab/>Angrenzend<text:tab/>Gegensätzlich<text:span text:style-name="T139"><text:tab/><text:tab/></text:span><text:span text:style-name="T180">Zustand heilen</text:span><text:tab/><text:tab/><text:tab/></text:p>
      <text:p text:style-name="P19"><text:span text:style-name="T24">1-11<text:tab/></text:span><text:tab/><text:tab/>Fehlschlag<text:tab/>Fehlschlag<text:tab/>Fehlschlag<text:tab/><text:tab/><text:span text:style-name="T181">1 Würfel = Bruch</text:span></text:p>
      <text:p text:style-name="P19"><text:span text:style-name="T24">12-13</text:span><text:tab/><text:tab/>2 Würfel<text:tab/><text:tab/>1 Würfel<text:tab/><text:tab/>1 Würfel<text:tab/><text:tab/><text:tab/><text:span text:style-name="T181">2 Würfel = </text:span><text:span text:style-name="T182">krank, </text:span><text:span text:style-name="T181">Organ</text:span></text:p>
      <text:p text:style-name="P19"><text:span text:style-name="T24">14-19</text:span><text:tab/><text:tab/>3 Würfel<text:tab/><text:tab/>2 Würfel<text:tab/><text:tab/>1 Würfel<text:tab/><text:tab/><text:tab/><text:span text:style-name="T181">3 Würfel = Lähmung, Gift</text:span></text:p>
      <text:p text:style-name="P20"><text:span text:style-name="T24">20-21</text:span><text:tab/><text:tab/>4 Würfel<text:tab/><text:tab/>3 Würfel<text:tab/><text:tab/>2 Würfel<text:tab/><text:tab/><text:tab/><text:span text:style-name="T181">4 Würfel = blind, taub</text:span></text:p>
      <text:p text:style-name="P21"><text:span text:style-name="T24">22+<text:tab/></text:span><text:tab/><text:tab/>5 Würfel<text:tab/><text:tab/>4 Würfel<text:tab/><text:tab/>3 Würfel<text:tab/><text:tab/><text:span text:style-name="T183">[</text:span><text:span text:style-name="T184">max. ZS TW des Ziels anwenden</text:span><text:span text:style-name="T183">]</text:span></text:p>
      <text:p text:style-name="P22"><text:span text:style-name="T185">U</text:span><text:span text:style-name="T186">nheiliges vertreiben</text:span><text:span text:style-name="T187"><text:tab/><text:tab/> <text:s text:c="4"/></text:span><text:span text:style-name="T188">w</text:span><text:span text:style-name="T189">20 + Persönlichkeitmod + Zauberstufe + Glücksmod </text:span><text:span text:style-name="T190">=</text:span><text:span text:style-name="T189"> </text:span><text:span text:style-name="T191">w20+</text:span><text:span text:style-name="T192">5</text:span></text:p>
      <text:p text:style-name="P23">1-11<text:tab/> <text:s/><text:span text:style-name="T168">Fehlschlag, Ungnade+1<text:tab/><text:tab/><text:tab/><text:tab/><text:tab/></text:span>12-13<text:span text:style-name="T168"> </text:span><text:span text:style-name="T193">auf 9m </text:span><text:span text:style-name="T168">1 vertr</text:span><text:span text:style-name="T193">eiben, </text:span><text:span text:style-name="T194">Willen negiert</text:span></text:p>
      <text:p text:style-name="P24">14-17<text:span text:style-name="T168"> </text:span><text:span text:style-name="T193">auf 9m </text:span><text:span text:style-name="T168">w3+ZS <text:s/>vertr</text:span><text:span text:style-name="T193">eiben, </text:span><text:span text:style-name="T194">Willen negiert</text:span><text:span text:style-name="T168"><text:tab/></text:span>18-19<text:span text:style-name="T168"> </text:span><text:span text:style-name="T193">auf 9m </text:span><text:span text:style-name="T168">w4+ZS vertr</text:span><text:span text:style-name="T193">eiben, </text:span><text:span text:style-name="T194">Willen negiert</text:span></text:p>
      <text:p text:style-name="P25"><text:span text:style-name="T195">20-23</text:span><text:span text:style-name="T168"> </text:span><text:span text:style-name="T193">auf </text:span><text:span text:style-name="T196">18</text:span><text:span text:style-name="T193">m </text:span><text:span text:style-name="T168">w</text:span><text:span text:style-name="T196">6</text:span><text:span text:style-name="T168">+ZS vertr</text:span><text:span text:style-name="T193">eiben, </text:span><text:span text:style-name="T194">Willen negiert</text:span><text:span text:style-name="T193"><text:tab/></text:span>24-2<text:span text:style-name="T197">7</text:span> <text:span text:style-name="T193">auf 1</text:span><text:span text:style-name="T168">8m w8+ZS vertr</text:span><text:span text:style-name="T193">eiben, </text:span><text:span text:style-name="T196">w3 Schaden<text:line-break/></text:span>28-29<text:span text:style-name="T168"> </text:span><text:span text:style-name="T193">auf 18m </text:span><text:span text:style-name="T168">2w6+ZS vertr</text:span><text:span text:style-name="T193">eiben</text:span><text:span text:style-name="T168">, w4 </text:span><text:span text:style-name="T198">Schad</text:span><text:span text:style-name="T199">en<text:tab/></text:span>30-31 <text:span text:style-name="T193">auf 3</text:span><text:span text:style-name="T168">6m w8+ZS </text:span><text:span text:style-name="T200">tot<text:line-break/></text:span>3<text:span text:style-name="T201">2+</text:span><text:span text:style-name="T202"><text:tab/> <text:s text:c="2"/></text:span><text:span text:style-name="T193">auf </text:span><text:span text:style-name="T202">72</text:span><text:span text:style-name="T168">m </text:span><text:span text:style-name="T202">2</text:span><text:span text:style-name="T168">w</text:span><text:span text:style-name="T202">6</text:span><text:span text:style-name="T168">+ZS </text:span><text:span text:style-name="T200">tot</text:span><text:span text:style-name="T198"><text:tab/><text:tab/><text:tab/><text:tab/><text:tab/><text:tab/></text:span><text:span text:style-name="T203">[</text:span><text:span text:style-name="T204">für TW&gt;</text:span><text:span text:style-name="T205">1</text:span><text:span text:style-name="T204"> </text:span><text:span text:style-name="T205">alles </text:span><text:span text:style-name="T204">entsprechend reduziert</text:span><text:span text:style-name="T203">]<text:line-break/></text:span><text:span text:style-name="T206">G</text:span><text:span text:style-name="T207">öttlichen </text:span><text:span text:style-name="T208">B</text:span><text:span text:style-name="T207">eistand </text:span><text:span text:style-name="T209">erflehen</text:span><text:span text:style-name="T210"><text:tab/><text:tab/><text:tab/></text:span><text:span text:style-name="T211">w20 + Persönlichkeitsmod + Zauberstufe </text:span><text:span text:style-name="T212">= </text:span><text:span text:style-name="T213">w20+</text:span><text:span text:style-name="T214">2<text:line-break/></text:span><text:span text:style-name="T215">immer </text:span><text:span text:style-name="T216">Ungnade +10<text:tab/><text:tab/></text:span><text:span text:style-name="T217">Effekt </text:span><text:span text:style-name="T218">z.B.: </text:span><text:span text:style-name="T216">Kerze anzünden: 10, Flammensäule: 18</text:span></text:p>
      <text:p text:style-name="P26"/>
      <text:p text:style-name="P27"><text:soft-page-break/><text:span text:style-name="T219"/></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able:table-row>
          <table:table-cell table:style-name="Table2.A1" office:value-type="string">
            <text:p text:style-name="P28">Kleriker</text:p>
            <text:p text:style-name="P29">Stufe</text:p>
          </table:table-cell>
          <table:table-cell table:style-name="Table2.A1" office:value-type="string">
            <text:p text:style-name="P30">Angriff</text:p>
          </table:table-cell>
          <table:table-cell table:style-name="Table2.A1" office:value-type="string">
            <text:p text:style-name="P31"><text:span text:style-name="T220">Volltreffer-würfel</text:span>/Tabelle</text:p>
          </table:table-cell>
          <table:table-cell table:style-name="Table2.A1" office:value-type="string">
            <text:p text:style-name="P31">Aktions-</text:p>
            <text:p text:style-name="P31">würfel</text:p>
          </table:table-cell>
          <table:table-cell table:style-name="Table2.A1" office:value-type="string">
            <text:p text:style-name="P31">Reflex</text:p>
          </table:table-cell>
          <table:table-cell table:style-name="Table2.A1" office:value-type="string">
            <text:p text:style-name="P31">Zähigkeit</text:p>
          </table:table-cell>
          <table:table-cell table:style-name="Table2.A1" office:value-type="string">
            <text:p text:style-name="P31">Willen</text:p>
          </table:table-cell>
          <table:table-cell table:style-name="Table2.H1" office:value-type="string">
            <text:p text:style-name="P30">Zauber <text:span text:style-name="T221">pro </text:span>Stufe</text:p>
            <text:p text:style-name="P30">1 <text:s text:c="2"/>2 <text:s text:c="2"/>3 <text:s text:c="2"/>4 <text:s text:c="2"/>5</text:p>
          </table:table-cell>
        </table:table-row>
        <table:table-row>
          <table:table-cell table:style-name="Table2.A2" office:value-type="string">
            <text:p text:style-name="P31">1</text:p>
          </table:table-cell>
          <table:table-cell table:style-name="Table2.A2" office:value-type="string">
            <text:p text:style-name="P30">+0</text:p>
          </table:table-cell>
          <table:table-cell table:style-name="Table2.A2" office:value-type="string">
            <text:p text:style-name="P31">w<text:span text:style-name="T222">8</text:span>/III</text:p>
          </table:table-cell>
          <table:table-cell table:style-name="Table2.A2" office:value-type="string">
            <text:p text:style-name="P31">w20</text:p>
          </table:table-cell>
          <table:table-cell table:style-name="Table2.A2" office:value-type="string">
            <text:p text:style-name="P31">+<text:span text:style-name="T222">0</text:span></text:p>
          </table:table-cell>
          <table:table-cell table:style-name="Table2.A2" office:value-type="string">
            <text:p text:style-name="P31">+1</text:p>
          </table:table-cell>
          <table:table-cell table:style-name="Table2.A2" office:value-type="string">
            <text:p text:style-name="P31">+<text:span text:style-name="T223">1</text:span></text:p>
          </table:table-cell>
          <table:table-cell table:style-name="Table2.H2" office:value-type="string">
            <text:p text:style-name="P32">4 <text:s text:c="2"/><text:span text:style-name="T224">−</text:span><text:span text:style-name="T225"> <text:s text:c="2"/></text:span><text:span text:style-name="T224">−</text:span><text:span text:style-name="T225"> <text:s text:c="3"/></text:span><text:span text:style-name="T224">−</text:span><text:span text:style-name="T225"> <text:s text:c="2"/></text:span><text:span text:style-name="T224">−</text:span></text:p>
          </table:table-cell>
        </table:table-row>
        <table:table-row>
          <table:table-cell table:style-name="Table2.A2" office:value-type="string">
            <text:p text:style-name="P31">2</text:p>
          </table:table-cell>
          <table:table-cell table:style-name="Table2.A2" office:value-type="string">
            <text:p text:style-name="P30">+1</text:p>
          </table:table-cell>
          <table:table-cell table:style-name="Table2.A2" office:value-type="string">
            <text:p text:style-name="P31">w<text:span text:style-name="T222">8</text:span>/III</text:p>
          </table:table-cell>
          <table:table-cell table:style-name="Table2.A2" office:value-type="string">
            <text:p text:style-name="P31">w20</text:p>
          </table:table-cell>
          <table:table-cell table:style-name="Table2.A2" office:value-type="string">
            <text:p text:style-name="P31">+<text:span text:style-name="T222">0</text:span></text:p>
          </table:table-cell>
          <table:table-cell table:style-name="Table2.A2" office:value-type="string">
            <text:p text:style-name="P31">+1</text:p>
          </table:table-cell>
          <table:table-cell table:style-name="Table2.A2" office:value-type="string">
            <text:p text:style-name="P31">+<text:span text:style-name="T223">1</text:span></text:p>
          </table:table-cell>
          <table:table-cell table:style-name="Table2.H2" office:value-type="string">
            <text:p text:style-name="P30">5 <text:s/><text:span text:style-name="T225"><text:s/></text:span><text:span text:style-name="T226">−</text:span><text:span text:style-name="T227"> <text:s text:c="2"/></text:span><text:span text:style-name="T226">−</text:span><text:span text:style-name="T227"> <text:s text:c="3"/></text:span><text:span text:style-name="T226">−</text:span><text:span text:style-name="T227"> <text:s text:c="2"/></text:span><text:span text:style-name="T226">−</text:span></text:p>
          </table:table-cell>
        </table:table-row>
        <table:table-row>
          <table:table-cell table:style-name="Table2.A2" office:value-type="string">
            <text:p text:style-name="P31">3</text:p>
          </table:table-cell>
          <table:table-cell table:style-name="Table2.A2" office:value-type="string">
            <text:p text:style-name="P30">+2</text:p>
          </table:table-cell>
          <table:table-cell table:style-name="Table2.A2" office:value-type="string">
            <text:p text:style-name="P31">w1<text:span text:style-name="T222">0</text:span>/I<text:span text:style-name="T223">II</text:span></text:p>
          </table:table-cell>
          <table:table-cell table:style-name="Table2.A2" office:value-type="string">
            <text:p text:style-name="P31">w20</text:p>
          </table:table-cell>
          <table:table-cell table:style-name="Table2.A2" office:value-type="string">
            <text:p text:style-name="P31">+1</text:p>
          </table:table-cell>
          <table:table-cell table:style-name="Table2.A2" office:value-type="string">
            <text:p text:style-name="P31">+<text:span text:style-name="T222">1</text:span></text:p>
          </table:table-cell>
          <table:table-cell table:style-name="Table2.A2" office:value-type="string">
            <text:p text:style-name="P31">+<text:span text:style-name="T222">2</text:span></text:p>
          </table:table-cell>
          <table:table-cell table:style-name="Table2.H2" office:value-type="string">
            <text:p text:style-name="P30">5 <text:s text:c="2"/>3 <text:s text:c="2"/><text:span text:style-name="T226">− </text:span><text:span text:style-name="T227"><text:s text:c="3"/></text:span><text:span text:style-name="T226">−</text:span><text:span text:style-name="T227"> <text:s text:c="2"/></text:span><text:span text:style-name="T226">−</text:span></text:p>
          </table:table-cell>
        </table:table-row>
        <table:table-row>
          <table:table-cell table:style-name="Table2.A2" office:value-type="string">
            <text:p text:style-name="P31">4</text:p>
          </table:table-cell>
          <table:table-cell table:style-name="Table2.A2" office:value-type="string">
            <text:p text:style-name="P30">+2</text:p>
          </table:table-cell>
          <table:table-cell table:style-name="Table2.A2" office:value-type="string">
            <text:p text:style-name="P31">w<text:span text:style-name="T223">1</text:span><text:span text:style-name="T222">0</text:span>/I<text:span text:style-name="T222">II</text:span></text:p>
          </table:table-cell>
          <table:table-cell table:style-name="Table2.A2" office:value-type="string">
            <text:p text:style-name="P31">w20</text:p>
          </table:table-cell>
          <table:table-cell table:style-name="Table2.A2" office:value-type="string">
            <text:p text:style-name="P31">+<text:span text:style-name="T222">1</text:span></text:p>
          </table:table-cell>
          <table:table-cell table:style-name="Table2.A2" office:value-type="string">
            <text:p text:style-name="P31">+2</text:p>
          </table:table-cell>
          <table:table-cell table:style-name="Table2.A2" office:value-type="string">
            <text:p text:style-name="P31">+<text:span text:style-name="T223">2</text:span></text:p>
          </table:table-cell>
          <table:table-cell table:style-name="Table2.H2" office:value-type="string">
            <text:p text:style-name="P30">6 <text:s text:c="2"/>4 <text:s text:c="2"/><text:span text:style-name="T226">−</text:span><text:span text:style-name="T227"> <text:s text:c="3"/></text:span><text:span text:style-name="T226">−</text:span><text:span text:style-name="T227"> <text:s text:c="2"/></text:span><text:span text:style-name="T226">−</text:span></text:p>
          </table:table-cell>
        </table:table-row>
        <table:table-row>
          <table:table-cell table:style-name="Table2.A2" office:value-type="string">
            <text:p text:style-name="P31">5</text:p>
          </table:table-cell>
          <table:table-cell table:style-name="Table2.A2" office:value-type="string">
            <text:p text:style-name="P30">+3</text:p>
          </table:table-cell>
          <table:table-cell table:style-name="Table2.A2" office:value-type="string">
            <text:p text:style-name="P31">w<text:span text:style-name="T222">12</text:span>/<text:span text:style-name="T223">I</text:span><text:span text:style-name="T222">II</text:span></text:p>
          </table:table-cell>
          <table:table-cell table:style-name="Table2.A2" office:value-type="string">
            <text:p text:style-name="P31">w20</text:p>
          </table:table-cell>
          <table:table-cell table:style-name="Table2.A2" office:value-type="string">
            <text:p text:style-name="P31">+<text:span text:style-name="T222">1</text:span></text:p>
          </table:table-cell>
          <table:table-cell table:style-name="Table2.A2" office:value-type="string">
            <text:p text:style-name="P31">+<text:span text:style-name="T222">2</text:span></text:p>
          </table:table-cell>
          <table:table-cell table:style-name="Table2.A2" office:value-type="string">
            <text:p text:style-name="P31">+<text:span text:style-name="T222">3</text:span></text:p>
          </table:table-cell>
          <table:table-cell table:style-name="Table2.H2" office:value-type="string">
            <text:p text:style-name="P30">6 <text:s text:c="2"/>5 <text:s text:c="2"/><text:span text:style-name="T228">2</text:span><text:span text:style-name="T227"> <text:s text:c="3"/></text:span><text:span text:style-name="T226">−</text:span><text:span text:style-name="T227"> <text:s text:c="2"/></text:span><text:span text:style-name="T226">−</text:span></text:p>
          </table:table-cell>
        </table:table-row>
        <table:table-row>
          <table:table-cell table:style-name="Table2.A2" office:value-type="string">
            <text:p text:style-name="P31">6</text:p>
          </table:table-cell>
          <table:table-cell table:style-name="Table2.A2" office:value-type="string">
            <text:p text:style-name="P30">+4</text:p>
          </table:table-cell>
          <table:table-cell table:style-name="Table2.A2" office:value-type="string">
            <text:p text:style-name="P31">w<text:span text:style-name="T222">12</text:span>/<text:span text:style-name="T222">III</text:span></text:p>
          </table:table-cell>
          <table:table-cell table:style-name="Table2.A2" office:value-type="string">
            <text:p text:style-name="P31">w20+w1<text:span text:style-name="T222">4</text:span></text:p>
          </table:table-cell>
          <table:table-cell table:style-name="Table2.A2" office:value-type="string">
            <text:p text:style-name="P31">+2</text:p>
          </table:table-cell>
          <table:table-cell table:style-name="Table2.A2" office:value-type="string">
            <text:p text:style-name="P31">+<text:span text:style-name="T222">2</text:span></text:p>
          </table:table-cell>
          <table:table-cell table:style-name="Table2.A2" office:value-type="string">
            <text:p text:style-name="P31">+<text:span text:style-name="T222">4</text:span></text:p>
          </table:table-cell>
          <table:table-cell table:style-name="Table2.H2" office:value-type="string">
            <text:p text:style-name="P30"><text:span text:style-name="T229">7</text:span> <text:s text:c="2"/>5 <text:s text:c="2"/><text:span text:style-name="T230">3</text:span><text:span text:style-name="T227"> <text:s text:c="3"/></text:span><text:span text:style-name="T226">−</text:span><text:span text:style-name="T227"> <text:s text:c="2"/></text:span><text:span text:style-name="T226">−</text:span></text:p>
          </table:table-cell>
        </table:table-row>
        <table:table-row>
          <table:table-cell table:style-name="Table2.A2" office:value-type="string">
            <text:p text:style-name="P31">7</text:p>
          </table:table-cell>
          <table:table-cell table:style-name="Table2.A2" office:value-type="string">
            <text:p text:style-name="P31">+<text:span text:style-name="T222">5</text:span></text:p>
          </table:table-cell>
          <table:table-cell table:style-name="Table2.A2" office:value-type="string">
            <text:p text:style-name="P31">w<text:span text:style-name="T222">14</text:span>/<text:span text:style-name="T222">III</text:span></text:p>
          </table:table-cell>
          <table:table-cell table:style-name="Table2.A2" office:value-type="string">
            <text:p text:style-name="P31">w20<text:span text:style-name="T222">+w16</text:span></text:p>
          </table:table-cell>
          <table:table-cell table:style-name="Table2.A2" office:value-type="string">
            <text:p text:style-name="P31">+<text:span text:style-name="T222">2</text:span></text:p>
          </table:table-cell>
          <table:table-cell table:style-name="Table2.A2" office:value-type="string">
            <text:p text:style-name="P31">+<text:span text:style-name="T222">3</text:span></text:p>
          </table:table-cell>
          <table:table-cell table:style-name="Table2.A2" office:value-type="string">
            <text:p text:style-name="P31">+<text:span text:style-name="T222">4</text:span></text:p>
          </table:table-cell>
          <table:table-cell table:style-name="Table2.H2" office:value-type="string">
            <text:p text:style-name="P30"><text:span text:style-name="T229">7</text:span> <text:s text:c="2"/><text:span text:style-name="T229">6</text:span> <text:s text:c="2"/><text:span text:style-name="T230">4</text:span><text:span text:style-name="T227"> <text:s text:c="3"/></text:span><text:span text:style-name="T230">1</text:span><text:span text:style-name="T227"> <text:s text:c="2"/></text:span><text:span text:style-name="T226">−</text:span></text:p>
          </table:table-cell>
        </table:table-row>
        <table:table-row>
          <table:table-cell table:style-name="Table2.A2" office:value-type="string">
            <text:p text:style-name="P31">8</text:p>
          </table:table-cell>
          <table:table-cell table:style-name="Table2.A2" office:value-type="string">
            <text:p text:style-name="P31">+<text:span text:style-name="T222">5</text:span></text:p>
          </table:table-cell>
          <table:table-cell table:style-name="Table2.A2" office:value-type="string">
            <text:p text:style-name="P31">w<text:span text:style-name="T222">14</text:span>/<text:span text:style-name="T222">III</text:span></text:p>
          </table:table-cell>
          <table:table-cell table:style-name="Table2.A2" office:value-type="string">
            <text:p text:style-name="P31"><text:span text:style-name="T222">2</text:span>w20</text:p>
          </table:table-cell>
          <table:table-cell table:style-name="Table2.A2" office:value-type="string">
            <text:p text:style-name="P31">+<text:span text:style-name="T222">2</text:span></text:p>
          </table:table-cell>
          <table:table-cell table:style-name="Table2.A2" office:value-type="string">
            <text:p text:style-name="P31">+<text:span text:style-name="T222">3</text:span></text:p>
          </table:table-cell>
          <table:table-cell table:style-name="Table2.A2" office:value-type="string">
            <text:p text:style-name="P31">+<text:span text:style-name="T222">5</text:span></text:p>
          </table:table-cell>
          <table:table-cell table:style-name="Table2.H2" office:value-type="string">
            <text:p text:style-name="P30"><text:span text:style-name="T229">8</text:span> <text:s text:c="2"/><text:span text:style-name="T229">6</text:span> <text:s text:c="2"/><text:span text:style-name="T230">5</text:span><text:span text:style-name="T227"> <text:s text:c="3"/></text:span><text:span text:style-name="T230">2</text:span><text:span text:style-name="T227"> <text:s text:c="2"/></text:span><text:span text:style-name="T226">−</text:span></text:p>
          </table:table-cell>
        </table:table-row>
        <table:table-row>
          <table:table-cell table:style-name="Table2.A2" office:value-type="string">
            <text:p text:style-name="P31">9</text:p>
          </table:table-cell>
          <table:table-cell table:style-name="Table2.A2" office:value-type="string">
            <text:p text:style-name="P31">+<text:span text:style-name="T222">6</text:span></text:p>
          </table:table-cell>
          <table:table-cell table:style-name="Table2.A2" office:value-type="string">
            <text:p text:style-name="P31">w<text:span text:style-name="T222">16</text:span>/<text:span text:style-name="T222">III</text:span></text:p>
          </table:table-cell>
          <table:table-cell table:style-name="Table2.A2" office:value-type="string">
            <text:p text:style-name="P31">2w20</text:p>
          </table:table-cell>
          <table:table-cell table:style-name="Table2.A2" office:value-type="string">
            <text:p text:style-name="P31">+3</text:p>
          </table:table-cell>
          <table:table-cell table:style-name="Table2.A2" office:value-type="string">
            <text:p text:style-name="P31">+<text:span text:style-name="T222">3</text:span></text:p>
          </table:table-cell>
          <table:table-cell table:style-name="Table2.A2" office:value-type="string">
            <text:p text:style-name="P31">+<text:span text:style-name="T222">5</text:span></text:p>
          </table:table-cell>
          <table:table-cell table:style-name="Table2.H2" office:value-type="string">
            <text:p text:style-name="P30"><text:span text:style-name="T229">8</text:span> <text:s text:c="2"/><text:span text:style-name="T229">7</text:span> <text:s text:c="2"/><text:span text:style-name="T230">5</text:span><text:span text:style-name="T227"> <text:s text:c="3"/></text:span><text:span text:style-name="T230">3</text:span><text:span text:style-name="T227"> <text:s text:c="2"/></text:span><text:span text:style-name="T230">1</text:span></text:p>
          </table:table-cell>
        </table:table-row>
        <table:table-row>
          <table:table-cell table:style-name="Table2.A2" office:value-type="string">
            <text:p text:style-name="P31">10</text:p>
          </table:table-cell>
          <table:table-cell table:style-name="Table2.A2" office:value-type="string">
            <text:p text:style-name="P31">+<text:span text:style-name="T222">7</text:span></text:p>
          </table:table-cell>
          <table:table-cell table:style-name="Table2.A2" office:value-type="string">
            <text:p text:style-name="P31"><text:span text:style-name="T222">w16</text:span>/<text:span text:style-name="T222">III</text:span></text:p>
          </table:table-cell>
          <table:table-cell table:style-name="Table2.A2" office:value-type="string">
            <text:p text:style-name="P31">2w20</text:p>
          </table:table-cell>
          <table:table-cell table:style-name="Table2.A2" office:value-type="string">
            <text:p text:style-name="P31">+<text:span text:style-name="T222">3</text:span></text:p>
          </table:table-cell>
          <table:table-cell table:style-name="Table2.A2" office:value-type="string">
            <text:p text:style-name="P31">+<text:span text:style-name="T222">4</text:span></text:p>
          </table:table-cell>
          <table:table-cell table:style-name="Table2.A2" office:value-type="string">
            <text:p text:style-name="P31">+<text:span text:style-name="T222">6</text:span></text:p>
          </table:table-cell>
          <table:table-cell table:style-name="Table2.H2" office:value-type="string">
            <text:p text:style-name="P30"><text:span text:style-name="T229">9</text:span> <text:s text:c="2"/><text:span text:style-name="T229">7</text:span> <text:s text:c="2"/><text:span text:style-name="T230">6</text:span><text:span text:style-name="T227"> <text:s text:c="3"/></text:span><text:span text:style-name="T230">4</text:span><text:span text:style-name="T227"> <text:s text:c="2"/></text:span><text:span text:style-name="T230">2</text:span></text:p>
          </table:table-cell>
        </table:table-row>
      </table:table>
      <text:p text:style-name="P33"><text:s/></text:p>
      <text:p text:style-name="P34"><text:span text:style-name="T231">Merkmale Kleriker: w8</text:span><text:span text:style-name="T232"> Leben/Stufe</text:span></text:p>
      <text:p text:style-name="P35"><text:s/></text:p>
      <text:p text:style-name="P34">Ungnade</text:p>
      <text:p text:style-name="P36"><text:span text:style-name="T233">jeder</text:span> misslungene Zauber bewirkt Ungnade+1; -<text:span text:style-name="T234">w6 Ungnade pro Tag; </text:span><text:span text:style-name="T235">Opfergabe: </text:span><text:span text:style-name="T236">50 Gold für -1 Ungnade;</text:span></text:p>
      <text:p text:style-name="P37"><text:span text:style-name="T237">ein Zauberwurf im Bereich der Ungnade </text:span><text:span text:style-name="T238">oder eine gewürfelte 1 </text:span><text:span text:style-name="T237">bewirkt Ungnade+1 und einen </text:span><text:span text:style-name="T239">Wurf </text:span><text:span text:style-name="T240">auf </text:span><text:span text:style-name="T239">die<text:line-break/></text:span><text:span text:style-name="T237">Ungnad</text:span><text:span text:style-name="T239">e-Tabelle </text:span><text:span text:style-name="T241">mit </text:span><text:span text:style-name="T242">(</text:span><text:span text:style-name="T241">Zauberwurf – </text:span><text:span text:style-name="T243">Glücksmod</text:span><text:span text:style-name="T244">ifikator</text:span><text:span text:style-name="T242">) </text:span><text:span text:style-name="T241">* w4; </text:span><text:span text:style-name="T245">Ungnade bei Handeln gegen Gesinnung/Gott</text:span></text:p>
      <text:p text:style-name="P38"><text:s/></text:p>
      <text:p text:style-name="P39"><text:span text:style-name="T246">Götter der </text:span><text:span text:style-name="T247">Ordnung</text:span></text:p>
      <text:p text:style-name="P40"><text:span text:style-name="T60">Shul</text:span><text:span text:style-name="T225">:</text:span> Mondgott,<text:tab/><text:tab/><text:tab/><text:span text:style-name="T24">Klazath</text:span>: Kriegsgott,<text:tab/><text:span text:style-name="T60">Ulesh</text:span><text:span text:style-name="T225">:</text:span> Friedensgott,<text:tab/><text:span text:style-name="T24">Choranus</text:span>: Schöpfungsgott,<text:line-break/><text:span text:style-name="T24">Daenthar</text:span>: Herr von Erde &amp; Fleiß,<text:tab/><text:tab/><text:tab/><text:tab/><text:span text:style-name="T24">Gorhan</text:span>: Gott der Rache und Tapferkeit,</text:p>
      <text:p text:style-name="P40"><text:span text:style-name="T24">Justitia</text:span>: Göttin der Gerechtigkeit und Gnade,<text:tab/><text:tab/><text:span text:style-name="T24">Aristemis</text:span>: Göttin der Seher und Strategen</text:p>
      <text:p text:style-name="P41"><text:span text:style-name="T247">Neutral</text:span><text:span text:style-name="T246">e Götter</text:span></text:p>
      <text:p text:style-name="P40"><text:span text:style-name="T24">Amun Tor</text:span>: Gott der Rätsel,<text:tab/><text:tab/><text:span text:style-name="T24">Ildavir</text:span>: Göttin der Natur,<text:tab/><text:tab/><text:tab/><text:tab/><text:span text:style-name="T24">Pelagia</text:span>: Göttin der See,</text:p>
      <text:p text:style-name="P40"><text:span text:style-name="T24">Cthulhu</text:span>: Priester der Alten,<text:tab/><text:span text:style-name="T248">Lotan</text:span><text:span text:style-name="T249">: die Verschlingerin, Herrin der Tiefsee</text:span></text:p>
      <text:p text:style-name="P41"><text:span text:style-name="T246">Götter des </text:span><text:span text:style-name="T247">Chaos</text:span></text:p>
      <text:p text:style-name="P40"><text:span text:style-name="T24">Ahriman</text:span>: Gott des Todes,<text:tab/><text:tab/><text:span text:style-name="T24">Azi Dahaka</text:span>: Dämonenfürst der Stürme &amp; Wüsten,</text:p>
      <text:p text:style-name="P40"><text:span text:style-name="T24">Bobugbubilz/</text:span><text:span text:style-name="T250">Schnatermann</text:span><text:span text:style-name="T251">: </text:span>Dämonenfürst der Amphibien,<text:tab/><text:tab/><text:tab/><text:span text:style-name="T24">Cadixtat</text:span>: Chaostitan,</text:p>
      <text:p text:style-name="P40"><text:span text:style-name="T24">Nimlurun</text:span>: Herr des Unrats,<text:tab/><text:span text:style-name="T24">Malotoch</text:span>: Aaskrähengott</text:p>
      <text:p text:style-name="P38"><text:s/></text:p>
      <text:p text:style-name="P39"><text:span text:style-name="T252">erlaubte </text:span>Waffen</text:p>
      <text:p text:style-name="P42"><text:span text:style-name="T253">Neutral</text:span><text:span text:style-name="T247"><text:tab/></text:span><text:span text:style-name="T254">Zweihänder w10,<text:tab/>Langschwert w8,<text:tab/>Kurzschwert w6,<text:tab/></text:span>Streitkolben <text:span text:style-name="T255">w6,</text:span></text:p>
      <text:p text:style-name="P42"><text:tab/><text:tab/>Stab <text:span text:style-name="T255">w4</text:span>,<text:tab/><text:tab/><text:tab/>Dolch <text:span text:style-name="T255">w4</text:span>,<text:tab/><text:tab/><text:tab/>Schleuder <text:span text:style-name="T256">w4</text:span></text:p>
      <text:p text:style-name="P38"><text:s/></text:p>
      <text:p text:style-name="P39"><text:span text:style-name="T257">u</text:span>nheilig<text:span text:style-name="T258">e Wesen</text:span></text:p>
      <text:p text:style-name="P43"><text:span text:style-name="T24">Ordnung</text:span><text:tab/><text:tab/>Untote, Dämonen, Teufel, chaotische <text:span text:style-name="T259">E</text:span>xternare, Monster (Basilisk, Medus<text:span text:style-name="T259">a</text:span>),<text:line-break/><text:tab/><text:tab/><text:tab/>Chaos <text:span text:style-name="T259">P</text:span>rimare, chaotische Humanoide (Orks), chaotische Drachen</text:p>
      <text:p text:style-name="P43"><text:span text:style-name="T24">Neutral</text:span><text:tab/><text:tab/>Tiere, Untote, Dämonen, Teufel, Monster (Basilisk, Medusa), Werwölfe,<text:line-break/><text:tab/><text:tab/><text:tab/>Unnatürliche Wesen (Otyughs, Schleime)</text:p>
      <text:p text:style-name="P37"><text:span text:style-name="T260">Chaos</text:span><text:span text:style-name="T261"><text:tab/><text:tab/>Engel, Paladine, rechtschaffene Drachen, Fürsten der Ordnung, rechtschaffene Primare und<text:line-break/><text:tab/><text:tab/><text:tab/>Humanoide mit rechtschaffener Gesinnung (z. B. Goblins)</text:span></text:p>
      <text:p text:style-name="P44">Tabelle 5-7: Göttliche Ungnade<text:span text:style-name="T262"> </text:span><text:span text:style-name="T263">(</text:span><text:span text:style-name="T262">Zauberwurf – </text:span><text:span text:style-name="T263">Glücksmod</text:span><text:span text:style-name="T264">ifikator</text:span><text:span text:style-name="T263">) </text:span><text:span text:style-name="T262">* w4</text:span></text:p>
      <text:p text:style-name="P45"><text:span text:style-name="T265"><text:s text:c="2"/></text:span><text:span text:style-name="T24">1-</text:span><text:tab/>Du musst Buße tun <text:span text:style-name="T266">und</text:span> darfst 10 Minuten nur noch Gesänge und Gebetslieder von dir geben. *</text:p>
      <text:p text:style-name="P46"><text:s text:c="2"/><text:span text:style-name="T24">2</text:span><text:tab/>Du musst sofort um Vergebung bitten und dazu mindestens eine Stunde <text:span text:style-name="T267">am Stück </text:span>beten. Gelingt <text:span text:style-name="T267">es<text:tab/></text:span></text:p>
      <text:p text:style-name="P46"><text:span text:style-name="T267"><text:tab/>dir</text:span> in den folgenden 2 Stunden nicht, ernte<text:span text:style-name="T267">s</text:span>t <text:span text:style-name="T267">du</text:span> das Missfallen <text:span text:style-name="T267">d</text:span>einer Gottheit <text:span text:style-name="T267">und</text:span> erhältst -1 auf alle<text:tab/></text:p>
      <text:p text:style-name="P46"><text:tab/>Zauberwürfe, bis <text:span text:style-name="T267">du</text:span> die volle Stunde beendet ha<text:span text:style-name="T267">s</text:span>t. *<text:tab/><text:tab/><text:tab/><text:tab/><text:tab/><text:tab/><text:tab/><text:tab/><text:tab/><text:tab/></text:p>
      <text:p text:style-name="P45"><text:s text:c="2"/><text:span text:style-name="T24">3</text:span><text:tab/>Du musst die Macht deine<text:span text:style-name="T268">s</text:span> Gott<text:span text:style-name="T268">es</text:span> mehren, indem du bis zum Sonnenaufgang einen neuen Anhänger</text:p>
      <text:p text:style-name="P45"><text:tab/>finde<text:span text:style-name="T266">st</text:span> <text:span text:style-name="T268">oder</text:span> für 24 Stunden -1 auf alle Würfe <text:span text:style-name="T266">erleidest</text:span>.</text:p>
      <text:p text:style-name="P46"><text:s text:c="2"/><text:span text:style-name="T24">4</text:span><text:tab/>Du erleidest sofort -1 auf alle Zauberwürfe bis zum nächsten Tag.<text:tab/><text:tab/><text:tab/><text:tab/><text:tab/><text:tab/><text:tab/></text:p>
      <text:p text:style-name="P45"><text:s text:c="2"/><text:span text:style-name="T24">5</text:span><text:tab/>D<text:span text:style-name="T269">u</text:span> muss<text:span text:style-name="T269">t</text:span> <text:span text:style-name="T269">d</text:span>ich einer Prüfung <text:span text:style-name="T269">d</text:span>einer Demut unterziehen. Für den Rest des Tages muss<text:span text:style-name="T269">t</text:span> <text:span text:style-name="T269">du</text:span> <text:span text:style-name="T269">dich </text:span>allen</text:p>
      <text:p text:style-name="P45"><text:tab/>anderen Charakteren und Wesen fügen, als wären sie <text:span text:style-name="T269">d</text:span>eine Oberen. Versag<text:span text:style-name="T269">s</text:span>t <text:span text:style-name="T269">du</text:span> dabei (nach<text:line-break/><text:tab/>Ermessen des <text:span text:style-name="T269">Richters</text:span>), verlier<text:span text:style-name="T269">s</text:span>t <text:span text:style-name="T269">du</text:span> sofort für den Rest des Tages sämtliche Zauberfähigkeiten (auch<text:line-break/><text:tab/>Heilung und Hände auflegen).</text:p>
      <text:p text:style-name="P46"><text:s text:c="2"/><text:span text:style-name="T24">6</text:span><text:tab/>Du erleidest einen sofortigen Malus von -1 auf Hände auflegen, bis du dich auf eine Heilungs-Queste<text:tab/></text:p>
      <text:p text:style-name="P46"><text:tab/>begibst. Die Queste bestimm<text:span text:style-name="T269">s</text:span>t du selbst, aber es sollte um die Heilung von Verletzten, Blinden,<text:tab/><text:tab/></text:p>
      <text:p text:style-name="P46"><text:tab/>Lahmen und Kranken gehen. Ist die Mission vollendet, hebt dein Gott den Malus auf. Solange er<text:tab/><text:tab/></text:p>
      <text:p text:style-name="P46"><text:tab/>besteht, gilt er für Hände auflegen, auch wenn der normale Ungnadebereich auf 1 zurückgefallen ist.<text:tab/></text:p>
      <text:p text:style-name="P45"><text:s text:c="2"/><text:span text:style-name="T24">7</text:span><text:tab/>Du musst dich einer Glaubensprüfung unterziehen. Du wirst mit einer Krankheit geschlagen, die dich<text:line-break/><text:tab/>je 1 Punkt Stärke, Geschicklichkeit und Ausdauer kostet. D<text:span text:style-name="T270">ie</text:span> Attributspunkte heil<text:span text:style-name="T270">en</text:span> auf natürliche<text:line-break/><text:tab/>Weise um 1 Punkt pro Tag. Dir ist es verboten, sie magisch zu heilen. Falls du die Prüfung bestehst,<text:tab/></text:p>
      <text:p text:style-name="P45"><text:tab/>wird alles wie vorher, falls nicht vergrößert sich dein Ungnadebereich permanent um einen Punkt.</text:p>
      <text:p text:style-name="P46"><text:s text:c="2"/><text:span text:style-name="T24">8</text:span><text:tab/>Du erleidest für einen Tag -4 auf Zauberwürfe für den Zauber, durch den du in Ungnade gefallen bist.<text:tab/></text:p>
      <text:p text:style-name="P46"><text:tab/>Dies beinhaltet auch Hände auflegen und Unheiliges Vertreiben, falls diese die Ungnade einbrachten.<text:tab/></text:p>
      <text:p text:style-name="P45"><text:s text:c="2"/><text:span text:style-name="T24">9</text:span><text:tab/>Du erleidest sofort -2 auf alle Zauberwürfe bis zum nächsten Tag.</text:p>
      <text:p text:style-name="P46"><text:span text:style-name="T24">10</text:span><text:tab/>Du verlierst für einen Tag den Zugriff auf einen zufällig bestimmten Zauber des ersten Grades.<text:tab/><text:tab/></text:p>
      <text:p text:style-name="P45"><text:span text:style-name="T24">11</text:span><text:tab/>Dir wird von deiner Gottheit befohlen, deinen Glauben zu vertiefen, um ein besseres Verständnis</text:p>
      <text:p text:style-name="P45"><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6"><text:span text:style-name="T24">12</text:span><text:tab/>Du wirst vorübergehend von deinem Gott verstoßen. Heute kannst du keine Erfahrung mehr<text:tab/><text:tab/></text:p>
      <text:p text:style-name="P46"><text:tab/><text:span text:style-name="T271">s</text:span>ammeln. Nachher kannst du wieder Erfahrung verdienen, aber es gibt keine Nachzahlung.<text:tab/><text:tab/><text:tab/></text:p>
      <text:p text:style-name="P45"><text:span text:style-name="T24">13</text:span><text:tab/>D<text:span text:style-name="T272">u</text:span> verlier<text:span text:style-name="T272">s</text:span>t den Zugriff auf zwei zufällig bestimmte Zauber des ersten Grades <text:span text:style-name="T272">f</text:span>ü<text:span text:style-name="T272">r 1 Tag.</text:span></text:p>
      <text:p text:style-name="P46"><text:span text:style-name="T24">14</text:span><text:tab/>Deine Gottheit wünscht zu prüfen, ob du wirklich den Glauben über die Freuden der Welt stellst.<text:tab/><text:tab/></text:p>
      <text:p text:style-name="P46"><text:tab/>Berechne dein Gesamtvermögen in Goldmünzen. Du erleidest dauerhaft -4 auf alle Zauberwürfe <text:span text:style-name="T272">bis<text:tab/></text:span></text:p>
      <text:p text:style-name="P46"><text:span text:style-name="T272"><text:tab/>du dich von 40% d</text:span>eines Gesamtvermögens <text:span text:style-name="T272">trennst (</text:span><text:span text:style-name="T273">+</text:span><text:span text:style-name="T272">1 pro 10%). </text:span>Opfern bedeutet: zerstören,<text:tab/><text:tab/></text:p>
      <text:p text:style-name="P46"><text:tab/>widmen, spenden, daraus einen Tempel oder eine Statue errichten etc.<text:tab/><text:tab/><text:tab/><text:tab/><text:tab/><text:tab/></text:p>
      <text:p text:style-name="P45"><text:span text:style-name="T24">15</text:span><text:tab/>Deine Gottheit ist heute nicht sehr nachsichtig. Wenn <text:span text:style-name="T274">du d</text:span>ich zur Nachtruhe leg<text:span text:style-name="T274">s</text:span>t, wird <text:span text:style-name="T274">d</text:span>ein</text:p>
      <text:p text:style-name="P45"><text:tab/>Ungnadebereich am kommenden Morgen nicht zurückgesetzt. Er wird auf den neuen Tag übertragen.</text:p>
      <text:p text:style-name="P46"><text:span text:style-name="T24">16</text:span><text:tab/>Dein Gott versagt dir für die nächsten w4 Tage deine Fähigkeit Hände aufzulegen.<text:tab/><text:tab/><text:tab/><text:tab/></text:p>
      <text:p text:style-name="P45"><text:span text:style-name="T24">17</text:span><text:tab/>Du verlierst für 24 Stunden den Zugriff auf w4+1 zufällig bestimmte Zauber.</text:p>
      <text:p text:style-name="P46"><text:span text:style-name="T24">18</text:span><text:tab/>Du bist für w4 Tage nicht in der Lage, Unheiliges zu vertreiben.<text:tab/><text:tab/><text:tab/><text:tab/><text:tab/><text:tab/><text:tab/><text:tab/></text:p>
      <text:p text:style-name="P45"><text:span text:style-name="T24">19</text:span><text:tab/>Du wirst mit einem körperlichen Mal deiner Treulosigkeit <text:span text:style-name="T275">befleckt</text:span>. Es hat die Gestalt eines Stigmas,</text:p>
      <text:p text:style-name="P45"><text:tab/>einer Tätowierung oder eines Geburtsmals, je nach deinen Glauben und deiner Verfehlung. Dieses</text:p>
      <text:p text:style-name="P45"><text:tab/>Zeichen ist für alle die dem gleichen Glauben angehören deutlich sichtbar, selbst durch Kleidung. Für</text:p>
      <text:p text:style-name="P45"><text:tab/>andere könnte es hingegen unsichtbar sein. Wer es sieht und dich darauf anspricht, dem musst du<text:line-break/><text:tab/>deine Sünden und deine Sühne beschreiben. Bewahrst du eine Woche trotz des Mals deinen Glauben,</text:p>
      <text:p text:style-name="P45"><text:tab/>verschwindet das Zeichen.</text:p>
      <text:p text:style-name="P46"><text:span text:style-name="T24">20+</text:span><text:tab/>Deine Fähigkeit Hände aufzulegen ist eingeschränkt. Du kannst sie für 24 Stunden <text:span text:style-name="T275">nur einmal </text:span>pro<text:tab/><text:tab/></text:p>
      <text:p text:style-name="P46"><text:tab/>Wesen einsetzen.<text:tab/><text:tab/><text:tab/><text:tab/><text:tab/><text:tab/><text:tab/><text:tab/><text:tab/><text:tab/><text:tab/><text:tab/><text:tab/><text:tab/><text:tab/><text:tab/></text:p>
      <text:p text:style-name="P46"><text:span text:style-name="T276"/></text:p>
      <text:p text:style-name="P47"><text:span text:style-name="T277">*<text:tab/>Du musst sobald möglich beginnen. </text:span><text:span text:style-name="T278">I</text:span><text:span text:style-name="T277">m Kampf </text:span><text:span text:style-name="T279">kannst du </text:span><text:span text:style-name="T280">anfangen</text:span><text:span text:style-name="T277"> </text:span><text:span text:style-name="T280">wenn</text:span><text:span text:style-name="T277"> die Gefahr vorüber ist.</text:span></text:p>
      <text:p text:style-name="P48"><text:span text:style-name="T281">1-</text:span><text:span text:style-name="T282">1 </text:span><text:span text:style-name="T283">Böses entdecken</text:span><text:span text:style-name="T284"><text:tab/><text:tab/><text:tab/><text:tab/><text:tab/><text:tab/><text:tab/><text:tab/><text:tab/><text:tab/></text:span><text:span text:style-name="T283">Regeln</text:span><text:span text:style-name="T285"> </text:span><text:span text:style-name="T286">260,</text:span><text:span text:style-name="T285"> </text:span><text:span text:style-name="T283">Rules</text:span><text:span text:style-name="T285"> </text:span><text:span text:style-name="T286">25</text:span><text:span text:style-name="T283">9</text:span></text:p>
      <text:p text:style-name="P49"><text:span text:style-name="T287">Grad</text:span> 1, <text:span text:style-name="T288">1 Aktion, </text:span><text:span text:style-name="T289">18m</text:span>, <text:span text:style-name="T289">6 Phasen</text:span> <text:span text:style-name="T288">Dauer, </text:span>Rettung<text:span text:style-name="T288">sw</text:span><text:span text:style-name="T290">urf</text:span><text:span text:style-name="T288"> </text:span>Willen<text:span text:style-name="T288">=</text:span>Zauberwurf</text:p>
      <text:p text:style-name="P50"><text:s/></text:p>
      <text:p text:style-name="P51"><text:span text:style-name="T291">Du erkennst Böses in einem </text:span>1,5 m breite<text:span text:style-name="T292">n und 18 m langen</text:span> Strahl von heiligem Symbol ausgehend. <text:span text:style-name="T293">Böses ist alles was von </text:span><text:span text:style-name="T294">e</text:span><text:span text:style-name="T293">ntgegengesetzter Gesinnung </text:span><text:span text:style-name="T294">oder </text:span><text:span text:style-name="T293">dir feindlich gesinnt ist.</text:span></text:p>
      <text:p text:style-name="P52"><text:s/></text:p>
      <text:p text:style-name="P53"><text:span text:style-name="T295">Manifestation</text:span>:<text:span text:style-name="T296"><text:tab/></text:span><text:span text:style-name="T297">1 </text:span><text:span text:style-name="T298">Böse Wesen leuchten schwach</text:span></text:p>
      <text:p text:style-name="P54"><text:s/></text:p>
      <text:p text:style-name="P53">Zauber w20, <text:span text:style-name="T299">Umkehrung</text:span> w<text:span text:style-name="T299">16</text:span>:</text:p>
      <text:p text:style-name="P55"><text:span text:style-name="T24">1-11</text:span><text:tab/><text:tab/>Fehlschlag, <text:span text:style-name="T300">Ungnade +1</text:span></text:p>
      <text:p text:style-name="P56"><text:span text:style-name="T24">12-13</text:span><text:span text:style-name="T168"><text:tab/></text:span><text:span text:style-name="T301">Wesen entgegengesetzter Gesinnung und gefährliche Gegenstände </text:span><text:span text:style-name="T302">bis 18 m</text:span></text:p>
      <text:p text:style-name="P55"><text:span text:style-name="T303"><text:tab/><text:tab/></text:span><text:span text:style-name="T304">werden </text:span><text:span text:style-name="T303">möglicherweise </text:span><text:span text:style-name="T304">offenbar, Willen&gt;=Wurf negiert</text:span></text:p>
      <text:p text:style-name="P55"><text:span text:style-name="T24">14-17</text:span><text:tab/><text:span text:style-name="T304">Wesen entgegengesetzter Gesinnung und gefährliche Gegenstände </text:span><text:span text:style-name="T303">bis 18 m</text:span></text:p>
      <text:p text:style-name="P55"><text:span text:style-name="T303"><text:tab/><text:tab/></text:span><text:span text:style-name="T304">werden </text:span><text:span text:style-name="T303">immer </text:span><text:span text:style-name="T304">offenbar, </text:span><text:span text:style-name="T303">kein Rettungswurf</text:span></text:p>
      <text:p text:style-name="P55"><text:span text:style-name="T24">18-19</text:span><text:tab/><text:span text:style-name="T304">Wesen entgegengesetzter Gesinnung und gefährliche Gegenstände </text:span><text:span text:style-name="T303">bis 36 m</text:span></text:p>
      <text:p text:style-name="P55"><text:span text:style-name="T303"><text:tab/><text:tab/></text:span><text:span text:style-name="T304">werden </text:span><text:span text:style-name="T303">immer </text:span><text:span text:style-name="T304">offenbar, </text:span><text:span text:style-name="T303">kein Rettungswurf</text:span></text:p>
      <text:p text:style-name="P55"><text:span text:style-name="T24">20-23</text:span><text:tab/><text:span text:style-name="T304">Wesen entgegengesetzter Gesinnung und gefährliche Gegenstände </text:span><text:span text:style-name="T303">bis </text:span><text:span text:style-name="T305">54</text:span><text:span text:style-name="T303"> m</text:span></text:p>
      <text:p text:style-name="P55"><text:span text:style-name="T303"><text:tab/><text:tab/></text:span><text:span text:style-name="T304">werden </text:span><text:span text:style-name="T305">auch für Gefährten </text:span><text:span text:style-name="T304">offenbar, </text:span><text:span text:style-name="T303">kein Rettungswurf</text:span></text:p>
      <text:p text:style-name="P55"><text:span text:style-name="T24">2</text:span><text:span text:style-name="T306">4</text:span><text:span text:style-name="T24">-2</text:span><text:span text:style-name="T306">7</text:span><text:tab/><text:span text:style-name="T307">G</text:span><text:span text:style-name="T304">efährliche Wesen und Gegenstände </text:span><text:span text:style-name="T303">bis </text:span><text:span text:style-name="T305">54</text:span><text:span text:style-name="T303"> m </text:span><text:span text:style-name="T304">werden </text:span><text:span text:style-name="T305">auch für Gefährten</text:span></text:p>
      <text:p text:style-name="P55"><text:span text:style-name="T305"><text:tab/><text:tab/></text:span><text:span text:style-name="T304">offenbar, </text:span><text:span text:style-name="T303">kein Rettungswurf</text:span></text:p>
      <text:p text:style-name="P55"><text:span text:style-name="T24">2</text:span><text:span text:style-name="T308">8</text:span><text:span text:style-name="T24">-2</text:span><text:span text:style-name="T308">9</text:span><text:tab/><text:span text:style-name="T307">G</text:span><text:span text:style-name="T304">efährliche Wesen und Gegenstände </text:span><text:span text:style-name="T303">bis </text:span><text:span text:style-name="T305">54</text:span><text:span text:style-name="T303"> m </text:span><text:span text:style-name="T304">werden </text:span><text:span text:style-name="T305">auch für Gefährten</text:span></text:p>
      <text:p text:style-name="P55"><text:span text:style-name="T305"><text:tab/><text:tab/></text:span><text:span text:style-name="T304">offenbar, </text:span><text:span text:style-name="T309">Wesen erhalten -1 auf alle Würfe </text:span><text:span text:style-name="T310">(auch Schaden)</text:span></text:p>
      <text:p text:style-name="P55"><text:span text:style-name="T311">30</text:span><text:span text:style-name="T24">-</text:span><text:span text:style-name="T311">31</text:span><text:tab/><text:span text:style-name="T307">G</text:span><text:span text:style-name="T304">efährliche Wesen und Gegenstände </text:span><text:span text:style-name="T303">bis </text:span><text:span text:style-name="T310">72</text:span><text:span text:style-name="T303"> m </text:span><text:span text:style-name="T304">werden </text:span><text:span text:style-name="T305">auch für Gefährten</text:span></text:p>
      <text:p text:style-name="P55"><text:span text:style-name="T305"><text:tab/><text:tab/></text:span><text:span text:style-name="T304">offenbar, </text:span><text:span text:style-name="T309">Wesen erhalten -</text:span><text:span text:style-name="T310">2</text:span><text:span text:style-name="T309"> auf alle Würfe </text:span><text:span text:style-name="T310">(auch Schaden)</text:span></text:p>
      <text:p text:style-name="P55"><text:span text:style-name="T311">32+</text:span><text:tab/><text:tab/><text:span text:style-name="T307">G</text:span><text:span text:style-name="T304">efährliche Wesen und Gegenstände </text:span><text:span text:style-name="T303">bis </text:span><text:span text:style-name="T310">90</text:span><text:span text:style-name="T303"> m </text:span><text:span text:style-name="T304">werden </text:span><text:span text:style-name="T305">auch für Gefährten</text:span></text:p>
      <text:p text:style-name="P55"><text:span text:style-name="T305"><text:tab/><text:tab/></text:span><text:span text:style-name="T304">offenbar, </text:span><text:span text:style-name="T309">Wesen erhalten -</text:span><text:span text:style-name="T310">4</text:span><text:span text:style-name="T309"> auf alle Würfe </text:span><text:span text:style-name="T310">(auch Schaden)</text:span></text:p>
      <text:p text:style-name="P49"/>
      <text:p text:style-name="P57"><text:span text:style-name="T312">1-</text:span><text:span text:style-name="T313">3</text:span><text:span text:style-name="T290"> </text:span><text:span text:style-name="T313">Göttermahl</text:span><text:span text:style-name="T314"><text:tab/><text:tab/><text:tab/><text:tab/><text:tab/><text:tab/><text:tab/><text:tab/><text:tab/><text:tab/><text:tab/></text:span><text:span text:style-name="T289">Regeln</text:span><text:span text:style-name="T315"> </text:span><text:span text:style-name="T316">26</text:span><text:span text:style-name="T313">2</text:span><text:span text:style-name="T316">,</text:span><text:span text:style-name="T315"> </text:span><text:span text:style-name="T289">Rules</text:span><text:span text:style-name="T315"> </text:span><text:span text:style-name="T316">2</text:span><text:span text:style-name="T313">62</text:span></text:p>
      <text:p text:style-name="P58"><text:span text:style-name="T317">Grad</text:span> 1, <text:span text:style-name="T288">1 Aktion, </text:span><text:span text:style-name="T318">9 </text:span><text:span text:style-name="T289">m</text:span>, &gt;<text:span text:style-name="T319">= 1</text:span><text:span text:style-name="T289"> Phase</text:span> <text:span text:style-name="T288">Dauer, </text:span><text:span text:style-name="T320">kein </text:span>Rettung<text:span text:style-name="T288">sw</text:span><text:span text:style-name="T320">urf</text:span></text:p>
      <text:p text:style-name="P59"><text:s/></text:p>
      <text:p text:style-name="P60"><text:span text:style-name="T321">Du </text:span><text:span text:style-name="T318">rufst deinen Gott an Speis und Trank zu schaffen. Nahrung ist eine fade graue Masse, Getränk ist frisches Regenwasser.</text:span></text:p>
      <text:p text:style-name="P61"><text:s/></text:p>
      <text:p text:style-name="P62"><text:span text:style-name="T318">Manifestation</text:span>:<text:span text:style-name="T296"><text:tab/></text:span><text:span text:style-name="T322">4</text:span><text:span text:style-name="T297"> </text:span><text:span text:style-name="T322">Nicht essbares Material wie Holz, Stein oder Erde wird verwandelt.</text:span><text:span text:style-name="T297"> </text:span></text:p>
      <text:p text:style-name="P63"><text:s/></text:p>
      <text:p text:style-name="P62">Zauber w20:</text:p>
      <text:p text:style-name="P64"><text:span text:style-name="T24">1-11</text:span><text:tab/><text:tab/>Fehlschlag, <text:span text:style-name="T323">Ungnade +1</text:span></text:p>
      <text:p text:style-name="P65"><text:span text:style-name="T24">12-13</text:span><text:span text:style-name="T168"><text:tab/></text:span><text:span text:style-name="T324">Du </text:span><text:span text:style-name="T325">reinigst bereits vorhandenes Essen und Trinken für w6+ZS Personen.<text:line-break/><text:tab/><text:tab/>Gift ist nicht betroffen.</text:span></text:p>
      <text:p text:style-name="P64"><text:span text:style-name="T24">14-17</text:span><text:tab/><text:span text:style-name="T326">D</text:span><text:span text:style-name="T318">u erschaffst</text:span><text:span text:style-name="T326"> </text:span><text:span text:style-name="T318">Nahrung und Wasser für 5+ZS Personen.</text:span></text:p>
      <text:p text:style-name="P64"><text:span text:style-name="T24">18-19</text:span><text:tab/><text:span text:style-name="T326">D</text:span><text:span text:style-name="T318">u erschaffst</text:span><text:span text:style-name="T326"> </text:span><text:span text:style-name="T318">Nahrung und Wasser für 10+ZS Personen.</text:span></text:p>
      <text:p text:style-name="P64"><text:span text:style-name="T24">20-23</text:span><text:tab/><text:span text:style-name="T326">D</text:span><text:span text:style-name="T318">u erschaffst</text:span><text:span text:style-name="T326"> </text:span><text:span text:style-name="T318">Nahrung und Wasser für 15+ZS Personen.</text:span></text:p>
      <text:p text:style-name="P64"><text:span text:style-name="T24">2</text:span><text:span text:style-name="T306">4</text:span><text:span text:style-name="T24">-2</text:span><text:span text:style-name="T306">7</text:span><text:tab/><text:span text:style-name="T326">D</text:span><text:span text:style-name="T318">u erschaffst</text:span><text:span text:style-name="T326"> </text:span><text:span text:style-name="T318">Nahrung und Wasser für 20+ZS Personen.</text:span></text:p>
      <text:p text:style-name="P64"><text:span text:style-name="T24">2</text:span><text:span text:style-name="T308">8</text:span><text:span text:style-name="T24">-2</text:span><text:span text:style-name="T308">9</text:span><text:tab/><text:span text:style-name="T326">D</text:span><text:span text:style-name="T318">u erschaffst</text:span><text:span text:style-name="T326"> </text:span><text:span text:style-name="T318">Nahrung und Wasser für 30+ZS Personen oder ein Heldenmahl</text:span></text:p>
      <text:p text:style-name="P64"><text:span text:style-name="T318"><text:tab/><text:tab/>für 5 Personen. </text:span><text:span text:style-name="T327">Das</text:span><text:span text:style-name="T318"> Heldenmahl wirkt wie eine volle Nacht Schlaf, stellt</text:span></text:p>
      <text:p text:style-name="P66"><text:tab/><text:tab/>1 Punkt Attributschaden und w4+ZS Lebenspunkte wieder her.</text:p>
      <text:p text:style-name="P64"><text:span text:style-name="T311">30</text:span><text:span text:style-name="T24">-</text:span><text:span text:style-name="T311">31</text:span><text:tab/><text:span text:style-name="T326">D</text:span><text:span text:style-name="T318">u erschaffst</text:span><text:span text:style-name="T326"> </text:span><text:span text:style-name="T318">Nahrung und Wasser für 30+ZS Personen oder ein Heldenmahl</text:span></text:p>
      <text:p text:style-name="P64"><text:span text:style-name="T318"><text:tab/><text:tab/>für 10 Personen. </text:span><text:span text:style-name="T327">Das</text:span><text:span text:style-name="T318"> Heldenmahl wirkt wie eine volle Nacht Schlaf, stellt</text:span></text:p>
      <text:p text:style-name="P66"><text:tab/><text:tab/>2 Punkte Attributschaden und w6+ZS Lebenspunkte wieder her.</text:p>
      <text:p text:style-name="P64"><text:span text:style-name="T311">32+</text:span><text:tab/><text:tab/><text:span text:style-name="T328">D</text:span><text:span text:style-name="T327">ie Erde tut sich auf und ein Füllhorn</text:span><text:span text:style-name="T328"> </text:span><text:span text:style-name="T327">voll Speis und Trank erscheint. Es sättigt<text:line-break/><text:tab/><text:tab/>100 Personen und ein Heldenmahl für 15 Personen. Das</text:span><text:span text:style-name="T318"> Heldenmahl wirkt wie</text:span></text:p>
      <text:p text:style-name="P64"><text:span text:style-name="T318"><text:tab/><text:tab/>eine volle Nacht Schlaf, stellt </text:span><text:span text:style-name="T327">3</text:span><text:span text:style-name="T318"> Punkte Attributschaden und</text:span></text:p>
      <text:p text:style-name="P64"><text:span text:style-name="T318"><text:tab/><text:tab/>w</text:span><text:span text:style-name="T327">10</text:span><text:span text:style-name="T318">+ZS Lebenspunkte wieder her.</text:span></text:p>
      <text:p text:style-name="P67"><text:span text:style-name="T329"/></text:p>
      <text:p text:style-name="P68"><text:span text:style-name="T312">1-</text:span><text:span text:style-name="T330">7</text:span><text:span text:style-name="T290"> </text:span>Machtwort<text:span text:style-name="T314"><text:tab/><text:tab/><text:tab/><text:tab/><text:tab/><text:tab/><text:tab/><text:tab/><text:tab/><text:tab/><text:tab/></text:span><text:span text:style-name="T289">Regeln</text:span><text:span text:style-name="T315"> </text:span><text:span text:style-name="T316">2</text:span><text:span text:style-name="T317">6</text:span><text:span text:style-name="T331">6</text:span><text:span text:style-name="T316">,</text:span><text:span text:style-name="T315"> </text:span><text:span text:style-name="T289">Rules</text:span><text:span text:style-name="T315"> </text:span><text:span text:style-name="T316">2</text:span><text:span text:style-name="T317">6</text:span><text:span text:style-name="T331">8</text:span></text:p>
      <text:p text:style-name="P69"><text:span text:style-name="T331">Grad</text:span> 1, <text:span text:style-name="T288">1 </text:span><text:span text:style-name="T332">Runde</text:span><text:span text:style-name="T288">, </text:span><text:span text:style-name="T333">≤</text:span><text:span text:style-name="T288"> </text:span><text:span text:style-name="T332">9 m, </text:span><text:span text:style-name="T334">≥</text:span> 1 Runde <text:span text:style-name="T288">Dauer, </text:span>Willen<text:span text:style-name="T335">≥</text:span>Zauberwurf</text:p>
      <text:p text:style-name="P70"/>
      <text:p text:style-name="P70">Befehl in einem Wort. Rettungswurf +4 falls widernatürlich oder Selbstmord</text:p>
      <text:p text:style-name="P71"/>
      <text:p text:style-name="P72"><text:span text:style-name="T318">Manifestation</text:span>:<text:span text:style-name="T296"> </text:span><text:span text:style-name="T297">1 </text:span><text:span text:style-name="T336">das Wort hallt in einer dröhnenden Stimme wider</text:span></text:p>
      <text:p text:style-name="P73"/>
      <text:p text:style-name="P71"><text:span text:style-name="T236">Zauber </text:span>w20:</text:p>
      <text:p text:style-name="P74"><text:span text:style-name="T24">1-11</text:span><text:tab/><text:tab/>Fehlschlag, <text:span text:style-name="T323">Ungnade +1</text:span></text:p>
      <text:p text:style-name="P74"><text:span text:style-name="T24">12-13</text:span><text:tab/>D<text:span text:style-name="T332">u erteilst einem Wesen innerhalb 9 m mit einem Wort einen Befehl für</text:span></text:p>
      <text:p text:style-name="P74"><text:span text:style-name="T332"><text:tab/><text:tab/>1 Runde. </text:span><text:span text:style-name="T337">Willen</text:span><text:span text:style-name="T335">≥</text:span><text:span text:style-name="T337">Z</text:span><text:span text:style-name="T338">W</text:span><text:span text:style-name="T337"> negiert.</text:span></text:p>
      <text:p text:style-name="P74"><text:span text:style-name="T24">14-17</text:span><text:tab/>D<text:span text:style-name="T332">u erteilst einem Wesen innerhalb 9 m mit einem Wort einen Befehl für</text:span></text:p>
      <text:p text:style-name="P74"><text:span text:style-name="T332"><text:tab/><text:tab/>w6+ZS Runden. </text:span><text:span text:style-name="T337">Willen</text:span><text:span text:style-name="T335">≥</text:span><text:span text:style-name="T337">Z</text:span><text:span text:style-name="T338">W</text:span><text:span text:style-name="T337"> negiert.</text:span></text:p>
      <text:p text:style-name="P74"><text:span text:style-name="T24">18-19</text:span><text:tab/>D<text:span text:style-name="T332">u erteilst einem Wesen innerhalb 9 m mit einem Wort und einer Geste einen</text:span></text:p>
      <text:p text:style-name="P74"><text:span text:style-name="T332"><text:tab/><text:tab/>Befehl für w6+ZS Runden. </text:span><text:span text:style-name="T337">W</text:span><text:span text:style-name="T335">≥</text:span><text:span text:style-name="T337">Z</text:span><text:span text:style-name="T338">W</text:span><text:span text:style-name="T337"> negiert.</text:span></text:p>
      <text:p text:style-name="P74"><text:span text:style-name="T24">20-23</text:span><text:tab/>D<text:span text:style-name="T332">u erteilst einem Wesen innerhalb </text:span><text:span text:style-name="T339">18</text:span><text:span text:style-name="T332"> m mit einem Wort </text:span><text:span text:style-name="T339">und einer Geste</text:span></text:p>
      <text:p text:style-name="P74"><text:span text:style-name="T332"><text:tab/><text:tab/>einen Befehl für </text:span><text:span text:style-name="T339">w6+ZS</text:span><text:span text:style-name="T332"> Runde</text:span><text:span text:style-name="T339">n</text:span><text:span text:style-name="T332">. </text:span><text:span text:style-name="T337">Willen</text:span><text:span text:style-name="T335">≥</text:span><text:span text:style-name="T337">Z</text:span><text:span text:style-name="T338">W</text:span><text:span text:style-name="T337"> negiert.</text:span></text:p>
      <text:p text:style-name="P74"><text:span text:style-name="T24">2</text:span><text:span text:style-name="T340">4</text:span><text:span text:style-name="T24">-2</text:span><text:span text:style-name="T340">7</text:span><text:tab/>D<text:span text:style-name="T332">u erteilst </text:span><text:span text:style-name="T341">6</text:span><text:span text:style-name="T332"> Wesen innerhalb </text:span><text:span text:style-name="T339">18</text:span><text:span text:style-name="T332"> m mit einem Wort </text:span><text:span text:style-name="T339">und einer Geste</text:span><text:span text:style-name="T332"> einen</text:span></text:p>
      <text:p text:style-name="P74"><text:span text:style-name="T332"><text:tab/><text:tab/>Befehl für </text:span><text:span text:style-name="T339">w6+ZS</text:span><text:span text:style-name="T332"> </text:span><text:span text:style-name="T341">Phasen</text:span><text:span text:style-name="T332">. </text:span><text:span text:style-name="T337">Willen</text:span><text:span text:style-name="T335">≥</text:span><text:span text:style-name="T337">Z</text:span><text:span text:style-name="T338">W</text:span><text:span text:style-name="T337"> negiert.</text:span></text:p>
      <text:p text:style-name="P74"><text:span text:style-name="T24">2</text:span><text:span text:style-name="T342">8</text:span><text:span text:style-name="T24">-2</text:span><text:span text:style-name="T342">9</text:span><text:tab/>D<text:span text:style-name="T332">u erteilst </text:span><text:span text:style-name="T341">pro ZS 6</text:span><text:span text:style-name="T332"> Wesen innerhalb </text:span><text:span text:style-name="T341">60</text:span><text:span text:style-name="T332"> m mit einem Wort </text:span><text:span text:style-name="T339">und einer Geste</text:span></text:p>
      <text:p text:style-name="P74"><text:span text:style-name="T332"><text:tab/><text:tab/>einen Befehl für </text:span><text:span text:style-name="T339">w</text:span><text:span text:style-name="T341">7</text:span><text:span text:style-name="T339">+ZS</text:span><text:span text:style-name="T332"> </text:span><text:span text:style-name="T341">Tage</text:span><text:span text:style-name="T332">. </text:span><text:span text:style-name="T337">Willen</text:span><text:span text:style-name="T335">≥</text:span><text:span text:style-name="T337">Z</text:span><text:span text:style-name="T338">W</text:span><text:span text:style-name="T337"> negiert </text:span><text:span text:style-name="T343">täglich.</text:span></text:p>
      <text:p text:style-name="P74"><text:span text:style-name="T344">30</text:span><text:span text:style-name="T24">-</text:span><text:span text:style-name="T344">31</text:span><text:tab/>D<text:span text:style-name="T332">u erteilst </text:span><text:span text:style-name="T341">pro ZS </text:span><text:span text:style-name="T345">50</text:span><text:span text:style-name="T332"> Wesen innerhalb </text:span><text:span text:style-name="T345">1,5</text:span><text:span text:style-name="T332"> </text:span><text:span text:style-name="T345">k</text:span><text:span text:style-name="T332">m mit einem Wort </text:span><text:span text:style-name="T339">und einer Geste</text:span></text:p>
      <text:p text:style-name="P74"><text:span text:style-name="T339"><text:tab/><text:tab/></text:span><text:span text:style-name="T332">einen Befehl für </text:span><text:span text:style-name="T339">w</text:span><text:span text:style-name="T341">7</text:span><text:span text:style-name="T339">+ZS</text:span><text:span text:style-name="T332"> </text:span><text:span text:style-name="T341">Tage</text:span><text:span text:style-name="T332">. </text:span><text:span text:style-name="T337">Willen</text:span><text:span text:style-name="T335">≥</text:span><text:span text:style-name="T337">Z</text:span><text:span text:style-name="T338">W</text:span><text:span text:style-name="T337"> negiert </text:span><text:span text:style-name="T345">täglich für TW&gt;2.</text:span></text:p>
      <text:p text:style-name="P74"><text:span text:style-name="T344">32+</text:span><text:tab/><text:tab/>D<text:span text:style-name="T332">u erteilst </text:span><text:span text:style-name="T345">allen sichtbaren</text:span><text:span text:style-name="T332"> Wesen mit einem Wort </text:span><text:span text:style-name="T339">und einer Geste </text:span><text:span text:style-name="T332">einen</text:span></text:p>
      <text:p text:style-name="P74"><text:span text:style-name="T332"><text:tab/><text:tab/>Befehl für </text:span><text:span text:style-name="T339">w</text:span><text:span text:style-name="T341">7</text:span><text:span text:style-name="T339">+ZS</text:span><text:span text:style-name="T332"> </text:span><text:span text:style-name="T341">Tage</text:span><text:span text:style-name="T332">. </text:span><text:span text:style-name="T345">Maximal 10 Wesen pro ZS sind ausgenommen.</text:span></text:p>
      <text:p text:style-name="P75"><text:span text:style-name="T346"><text:tab/><text:tab/></text:span><text:span text:style-name="T347">Willen</text:span><text:span text:style-name="T348">≥</text:span><text:span text:style-name="T347">Z</text:span><text:span text:style-name="T349">W</text:span><text:span text:style-name="T347"> negiert</text:span><text:span text:style-name="T350"> </text:span><text:span text:style-name="T351">täglich für TW&gt;3.</text:span></text:p>
      <text:p text:style-name="P76"><text:span text:style-name="T312">1-</text:span><text:span text:style-name="T352">8</text:span><text:span text:style-name="T290"> </text:span><text:span text:style-name="T352">Magie entdecken</text:span><text:span text:style-name="T314"><text:tab/><text:tab/><text:tab/><text:tab/><text:tab/><text:tab/><text:tab/><text:tab/><text:tab/><text:tab/><text:tab/></text:span><text:span text:style-name="T289">Regeln</text:span><text:span text:style-name="T315"> </text:span><text:span text:style-name="T316">2</text:span><text:span text:style-name="T352">67</text:span><text:span text:style-name="T316">,</text:span><text:span text:style-name="T315"> </text:span><text:span text:style-name="T289">Rules</text:span><text:span text:style-name="T315"> </text:span><text:span text:style-name="T316">2</text:span><text:span text:style-name="T317">6</text:span><text:span text:style-name="T352">0</text:span></text:p>
      <text:p text:style-name="P77"><text:span text:style-name="T331">Grad</text:span> 1, <text:span text:style-name="T353">2</text:span><text:span text:style-name="T354"> Aktion</text:span><text:span text:style-name="T353">en</text:span><text:span text:style-name="T354">, </text:span><text:span text:style-name="T353">Reichweite 9 m</text:span><text:span text:style-name="T354">,</text:span> <text:span text:style-name="T353">2</text:span><text:span text:style-name="T354"> Phase</text:span><text:span text:style-name="T353">n</text:span> Dauer, <text:span text:style-name="T353">Willen </text:span><text:span text:style-name="T355">≥ </text:span><text:span text:style-name="T356">ZW negiert </text:span><text:span text:style-name="T357">manchmal</text:span></text:p>
      <text:p text:style-name="P78"/>
      <text:p text:style-name="P78"><text:span text:style-name="T353">Du siehst </text:span><text:span text:style-name="T358">Magie</text:span><text:span text:style-name="T353"> von Personen, Objekten und Orten in einem Kegel von deinem heiligen Symbol.</text:span></text:p>
      <text:p text:style-name="P79"/>
      <text:p text:style-name="P79"><text:span text:style-name="T236">Zauber </text:span>w20:</text:p>
      <text:p text:style-name="P80"><text:span text:style-name="T24">1-11</text:span><text:tab/><text:tab/>Fehlschlag, <text:span text:style-name="T359">Ungnade +1</text:span></text:p>
      <text:p text:style-name="P80"><text:span text:style-name="T24">12-13</text:span><text:tab/>D<text:span text:style-name="T332">u </text:span><text:span text:style-name="T353">siehst </text:span><text:span text:style-name="T358">Magie</text:span><text:span text:style-name="T353">, aber nur grob, d.h. du siehst etwas als magisch auch wenn nur ein<text:line-break/><text:tab/><text:tab/>kleiner Teil magisch ist</text:span><text:span text:style-name="T337">. </text:span><text:span text:style-name="T353">Du siehst nicht die Art der Magie. </text:span><text:span text:style-name="T360">Magische </text:span><text:span text:style-name="T358">Wesen können<text:line-break/><text:tab/><text:tab/></text:span><text:span text:style-name="T361">mit </text:span><text:span text:style-name="T362">Willen </text:span><text:span text:style-name="T363">≥ </text:span><text:span text:style-name="T364">ZW </text:span><text:span text:style-name="T365">widerstehen. 1 m Holz, 2,5 cm Metall oder 30 cm Stein blockieren.</text:span></text:p>
      <text:p text:style-name="P80"><text:span text:style-name="T24">14-17</text:span><text:tab/><text:span text:style-name="T358">Wie oben aber </text:span><text:span text:style-name="T366">kein Rettungwurf</text:span><text:span text:style-name="T337">.</text:span></text:p>
      <text:p text:style-name="P80"><text:span text:style-name="T24">18-19</text:span><text:tab/>D<text:span text:style-name="T332">u </text:span><text:span text:style-name="T353">siehst </text:span><text:span text:style-name="T358">Magie </text:span><text:span text:style-name="T367">im Detail</text:span><text:span text:style-name="T353">, d.h. </text:span><text:span text:style-name="T367">welcher Teil</text:span><text:span text:style-name="T353"> magisch ist</text:span><text:span text:style-name="T337">. </text:span><text:span text:style-name="T353">Du </text:span><text:span text:style-name="T367">erkennst </text:span><text:span text:style-name="T368">grob </text:span><text:span text:style-name="T367">die Stärke<text:line-break/><text:tab/><text:tab/></text:span><text:span text:style-name="T353">der Magie, </text:span><text:span text:style-name="T369">d.h. </text:span><text:span text:style-name="T370">ungefährer </text:span><text:span text:style-name="T371">Grad, Bon</text:span><text:span text:style-name="T372">i</text:span><text:span text:style-name="T371">, etc.</text:span><text:span text:style-name="T368"> </text:span><text:span text:style-name="T365">1 m Holz, 2,5 cm Metall oder 30 cm<text:line-break/><text:tab/><text:tab/>Stein blockieren.</text:span></text:p>
      <text:p text:style-name="P80"><text:span text:style-name="T24">20-23</text:span><text:tab/>D<text:span text:style-name="T332">u </text:span><text:span text:style-name="T353">siehst </text:span><text:span text:style-name="T358">Magie </text:span><text:span text:style-name="T373">und</text:span><text:span text:style-name="T368"> </text:span><text:span text:style-name="T374">unsterbliche</text:span><text:span text:style-name="T371"> Wesen</text:span><text:span text:style-name="T368"> </text:span><text:span text:style-name="T375">und auch</text:span><text:span text:style-name="T376"> </text:span><text:span text:style-name="T367">welcher Teil </text:span><text:span text:style-name="T353">magisch ist </text:span><text:span text:style-name="T376">und<text:line-break/><text:tab/><text:tab/>ob es </text:span><text:span text:style-name="T373">un</text:span><text:span text:style-name="T376">sterblich ist</text:span><text:span text:style-name="T337">. </text:span><text:span text:style-name="T353">Du </text:span><text:span text:style-name="T367">erkennst </text:span><text:span text:style-name="T368">grob </text:span><text:span text:style-name="T367">die Stärke </text:span><text:span text:style-name="T353">der Magie, </text:span><text:span text:style-name="T369">d.h. </text:span><text:span text:style-name="T377">ungefährer </text:span><text:span text:style-name="T368">Grad,</text:span></text:p>
      <text:p text:style-name="P80"><text:span text:style-name="T368"><text:tab/><text:tab/>Bon</text:span><text:span text:style-name="T378">i</text:span><text:span text:style-name="T368">, etc. </text:span><text:span text:style-name="T365">1 m Holz, 2,5 cm Metall oder 30 cm Stein blockieren.</text:span></text:p>
      <text:p text:style-name="P80"><text:span text:style-name="T24">2</text:span><text:span text:style-name="T340">4</text:span><text:span text:style-name="T24">-2</text:span><text:span text:style-name="T340">7</text:span><text:tab/>D<text:span text:style-name="T332">u </text:span><text:span text:style-name="T353">siehst </text:span><text:span text:style-name="T358">Magie, </text:span><text:span text:style-name="T379">unsterbliche</text:span><text:span text:style-name="T368"> </text:span><text:span text:style-name="T380">und </text:span><text:span text:style-name="T381">magische </text:span><text:span text:style-name="T371">Wese</text:span><text:span text:style-name="T381">n</text:span><text:span text:style-name="T368"> </text:span><text:span text:style-name="T375">und auch</text:span><text:span text:style-name="T376"> </text:span><text:span text:style-name="T367">welcher Teil </text:span><text:span text:style-name="T353">magisch<text:line-break/><text:tab/><text:tab/>ist </text:span><text:span text:style-name="T376">und ob es </text:span><text:span text:style-name="T380">un</text:span><text:span text:style-name="T376">sterblich </text:span><text:span text:style-name="T380">oder magisch </text:span><text:span text:style-name="T376">ist</text:span><text:span text:style-name="T337">. </text:span><text:span text:style-name="T353">Du </text:span><text:span text:style-name="T367">erkennst </text:span><text:span text:style-name="T375">genau</text:span><text:span text:style-name="T368"> </text:span><text:span text:style-name="T367">die </text:span><text:span text:style-name="T375">Art und </text:span><text:span text:style-name="T367">Stärke </text:span><text:span text:style-name="T353">der<text:line-break/><text:tab/><text:tab/>Magie, </text:span><text:span text:style-name="T375">z.B. welcher Zauber </text:span><text:span text:style-name="T382">und welcher Effekt</text:span><text:span text:style-name="T375">. </text:span><text:span text:style-name="T383">Nichts kann den Zauber</text:span><text:span text:style-name="T384"> blockieren.</text:span></text:p>
      <text:p text:style-name="P80"><text:span text:style-name="T24">2</text:span><text:span text:style-name="T342">8</text:span><text:span text:style-name="T24">-2</text:span><text:span text:style-name="T342">9</text:span><text:tab/>D<text:span text:style-name="T332">u </text:span><text:span text:style-name="T385">siehst Magie, </text:span><text:span text:style-name="T386">unsterbliche und magische Wesen</text:span><text:span text:style-name="T385"> innerhalb </text:span><text:span text:style-name="T387">36 m</text:span><text:span text:style-name="T385"> </text:span><text:span text:style-name="T386">im Detail</text:span><text:span text:style-name="T385">. </text:span><text:span text:style-name="T353">Du<text:line-break/><text:tab/><text:tab/></text:span><text:span text:style-name="T367">erkennst </text:span><text:span text:style-name="T375">genau</text:span><text:span text:style-name="T368"> </text:span><text:span text:style-name="T367">die </text:span><text:span text:style-name="T375">Art und </text:span><text:span text:style-name="T367">Stärke </text:span><text:span text:style-name="T353">der Magie, </text:span><text:span text:style-name="T375">z.B. welcher Zauber </text:span><text:span text:style-name="T382">und welcher<text:line-break/><text:tab/><text:tab/>Effekt</text:span><text:span text:style-name="T375">. Nichts kann den Zauber</text:span><text:span text:style-name="T365"> blockieren.</text:span></text:p>
      <text:p text:style-name="P80"><text:span text:style-name="T344">30</text:span><text:span text:style-name="T24">-</text:span><text:span text:style-name="T344">31</text:span><text:tab/>D<text:span text:style-name="T332">u </text:span><text:span text:style-name="T385">siehst Magie, </text:span><text:span text:style-name="T386">unsterbliche und magische Wesen</text:span><text:span text:style-name="T385"> innerhalb 36 m </text:span><text:span text:style-name="T388">für </text:span><text:span text:style-name="T389">4 Phasen</text:span><text:span text:style-name="T388"> </text:span><text:span text:style-name="T386">im<text:line-break/><text:tab/><text:tab/>Detail</text:span><text:span text:style-name="T385">. </text:span><text:span text:style-name="T353">Du </text:span><text:span text:style-name="T367">erkennst </text:span><text:span text:style-name="T375">genau</text:span><text:span text:style-name="T368"> </text:span><text:span text:style-name="T367">die </text:span><text:span text:style-name="T375">Art und </text:span><text:span text:style-name="T367">Stärke </text:span><text:span text:style-name="T353">der Magie, </text:span><text:span text:style-name="T375">z.B. welcher Zauber </text:span><text:span text:style-name="T382">und<text:line-break/><text:tab/><text:tab/>welcher Effekt</text:span><text:span text:style-name="T375">. Nichts kann den Zauber</text:span><text:span text:style-name="T365"> blockieren.</text:span></text:p>
      <text:p text:style-name="P80"><text:span text:style-name="T344">32+</text:span><text:tab/><text:tab/>D<text:span text:style-name="T332">u </text:span><text:span text:style-name="T385">siehst Magie, </text:span><text:span text:style-name="T386">unsterbliche und magische Wesen</text:span><text:span text:style-name="T385"> innerhalb </text:span><text:span text:style-name="T390">deiner gesamten<text:line-break/><text:tab/><text:tab/></text:span><text:span text:style-name="T391">Sichtlinie</text:span><text:span text:style-name="T385"> </text:span><text:span text:style-name="T388">für </text:span><text:span text:style-name="T391">1 Stunde</text:span><text:span text:style-name="T388"> </text:span><text:span text:style-name="T386">im Detail</text:span><text:span text:style-name="T385">. </text:span><text:span text:style-name="T353">Du </text:span><text:span text:style-name="T367">erkennst </text:span><text:span text:style-name="T375">genau</text:span><text:span text:style-name="T368"> </text:span><text:span text:style-name="T367">die </text:span><text:span text:style-name="T375">Art und </text:span><text:span text:style-name="T367">Stärke </text:span><text:span text:style-name="T353">der Magie,<text:line-break/><text:tab/><text:tab/></text:span><text:span text:style-name="T375">z.B. welcher Zauber </text:span><text:span text:style-name="T382">und welcher Effekt</text:span><text:span text:style-name="T375">. Nichts kann den Zauber</text:span><text:span text:style-name="T358"> blockieren.</text:span></text:p>
      <text:p text:style-name="P81"><text:span text:style-name="T392">1-</text:span><text:span text:style-name="T330">10</text:span><text:span text:style-name="T290"> </text:span>Segnung<text:span text:style-name="T314"><text:tab/><text:tab/><text:tab/><text:tab/><text:tab/><text:tab/><text:tab/><text:tab/><text:tab/><text:tab/><text:tab/><text:tab/></text:span><text:span text:style-name="T289">Regeln</text:span><text:span text:style-name="T315"> </text:span><text:span text:style-name="T316">2</text:span><text:span text:style-name="T331">70</text:span><text:span text:style-name="T316">,</text:span><text:span text:style-name="T315"> </text:span><text:span text:style-name="T289">Rules</text:span><text:span text:style-name="T315"> </text:span><text:span text:style-name="T316">2</text:span><text:span text:style-name="T331">55</text:span></text:p>
      <text:p text:style-name="P82"><text:span text:style-name="T331">Grad</text:span> 1, <text:span text:style-name="T393">1 Aktion, </text:span>selbst/Berührung, <text:span text:style-name="T334">≥ </text:span><text:span text:style-name="T393">1 Phase </text:span>Dauer, <text:span text:style-name="T393">kein </text:span>Rettungswurf</text:p>
      <text:p text:style-name="P83"><text:s/></text:p>
      <text:p text:style-name="P84"><text:span text:style-name="T394">Du segnest jemand oder etwas. </text:span>Auf Wesen anderer Gesinnung -1, entgegengesetzter Gesinnung -2 <text:span text:style-name="T394">auf den Wurf</text:span>. <text:span text:style-name="T395">An heiligen oder unheiligen Orten Bonus oder Malus </text:span><text:span text:style-name="T396">1-4</text:span><text:span text:style-name="T395">.</text:span> </text:p>
      <text:p text:style-name="P85"><text:s/></text:p>
      <text:p text:style-name="P86"><text:span text:style-name="T397">Manifestation</text:span><text:span text:style-name="T398">:</text:span><text:span text:style-name="T399"> </text:span><text:span text:style-name="T400">1 </text:span><text:span text:style-name="T401">das </text:span><text:span text:style-name="T402">Ziel leuchtet</text:span></text:p>
      <text:p text:style-name="P87"/>
      <text:p text:style-name="P88"><text:span text:style-name="T236">Zauber </text:span>w20:</text:p>
      <text:p text:style-name="P89"><text:span text:style-name="T24">1-11<text:tab/></text:span><text:tab/>Fehlschlag, <text:span text:style-name="T300">Ungnade +1</text:span></text:p>
      <text:p text:style-name="P90"><text:span text:style-name="T24">12-13</text:span><text:tab/><text:span text:style-name="T403">selbst</text:span><text:span text:style-name="T404">: <text:tab/>für 1</text:span> Phase<text:span text:style-name="T404"> </text:span>Angriff<text:span text:style-name="T404">+1</text:span>,<text:span text:style-name="T404"><text:tab/><text:tab/></text:span><text:span text:style-name="T403">Gefährte</text:span><text:span text:style-name="T404">:<text:tab/>für 1</text:span> <text:span text:style-name="T405">Runde</text:span><text:span text:style-name="T404"> </text:span>Angriff<text:span text:style-name="T404">+1</text:span></text:p>
      <text:p text:style-name="P90"><text:span text:style-name="T24">14-17</text:span><text:tab/><text:span text:style-name="T403">selbst</text:span><text:span text:style-name="T404">: <text:tab/>für 1</text:span> Phase<text:span text:style-name="T404"> </text:span>Angriff, Fertigkeit, Rettung, Schaden,<text:span text:style-name="T404"> </text:span>Zauber <text:span text:style-name="T404">+1,</text:span></text:p>
      <text:p text:style-name="P90"><text:tab/><text:tab/><text:span text:style-name="T403">Gefährte</text:span><text:span text:style-name="T404">:<text:tab/>für 1</text:span> Phase<text:span text:style-name="T404"> </text:span>Angriff<text:span text:style-name="T404">+1</text:span>,</text:p>
      <text:p text:style-name="P91"><text:tab/><text:tab/><text:span text:style-name="T24">Flüssigkeit</text:span>: geweiht für 1 Tag, 2x w4 Schaden gegen unheilige Wesen</text:p>
      <text:p text:style-name="P90"><text:span text:style-name="T24">18-19</text:span><text:tab/><text:span text:style-name="T403">selbst</text:span><text:span text:style-name="T404">:<text:tab/>für 1</text:span> Phase<text:span text:style-name="T404"> </text:span><text:span text:style-name="T395">alle Würfe</text:span> <text:span text:style-name="T404">+</text:span><text:span text:style-name="T406">2</text:span><text:span text:style-name="T404">,<text:tab/><text:tab/></text:span><text:span text:style-name="T407">Gefährte</text:span><text:span text:style-name="T406">:<text:tab/></text:span><text:span text:style-name="T404">für 1</text:span> Phase<text:span text:style-name="T404"> </text:span><text:span text:style-name="T395">alle Würfe</text:span> <text:span text:style-name="T404">+1,</text:span></text:p>
      <text:p text:style-name="P91"><text:tab/><text:tab/><text:span text:style-name="T24">Flüssigkeit</text:span>: geweiht für 1 Tag, 2x w6 Schaden gegen unheilige Wesen</text:p>
      <text:p text:style-name="P91"><text:tab/><text:tab/><text:span text:style-name="T24">Amulett</text:span>:<text:tab/>geweiht für 1 Tag, alle Rettungswürfe +1 für Träger</text:p>
      <text:p text:style-name="P90"><text:span text:style-name="T24">20-23</text:span><text:tab/><text:span text:style-name="T403">selbst</text:span><text:span text:style-name="T404">:<text:tab/>1 Phase </text:span><text:span text:style-name="T395">alle Würfe </text:span><text:span text:style-name="T404">+</text:span><text:span text:style-name="T406">w3+ZS </text:span><text:span text:style-name="T395">und </text:span><text:span text:style-name="T406">Aura auf alle Gefährten innerhalb </text:span><text:span text:style-name="T408">1,</text:span><text:span text:style-name="T406">5 </text:span><text:span text:style-name="T408">m</text:span></text:p>
      <text:p text:style-name="P90"><text:span text:style-name="T404"><text:tab/><text:tab/></text:span><text:span text:style-name="T407">Gefährte</text:span><text:span text:style-name="T406">:<text:tab/></text:span><text:span text:style-name="T395">alle Würfe </text:span><text:span text:style-name="T404">+</text:span><text:span text:style-name="T406">2</text:span><text:span text:style-name="T404"> für 1 Phase,</text:span></text:p>
      <text:p text:style-name="P91"><text:tab/><text:tab/><text:span text:style-name="T24">Flüssigkeit</text:span>: <text:span text:style-name="T409">1</text:span> Tag 2x w8 Schaden gegen unheilige Wesen</text:p>
      <text:p text:style-name="P91"><text:tab/><text:tab/><text:span text:style-name="T24">Amulett</text:span>:<text:tab/><text:span text:style-name="T409">1 Tag</text:span> alle Rettungswürfe +2 für Träger</text:p>
      <text:p text:style-name="P92"><text:span text:style-name="T168"><text:tab/><text:tab/></text:span><text:span text:style-name="T407">Waffe</text:span><text:span text:style-name="T410">:<text:tab/>1 Tag, </text:span><text:span text:style-name="T411">entweder </text:span><text:span text:style-name="T168">Angriff </text:span><text:span text:style-name="T412">und</text:span><text:span text:style-name="T168"> Schaden </text:span><text:span text:style-name="T410">+1 </text:span><text:span text:style-name="T413">oder</text:span><text:span text:style-name="T410"><text:line-break/><text:tab/><text:tab/><text:tab/><text:tab/></text:span><text:span text:style-name="T168">Angriff </text:span><text:span text:style-name="T412">und </text:span><text:span text:style-name="T413">S</text:span><text:span text:style-name="T168">chaden </text:span><text:span text:style-name="T410">+2 </text:span><text:span text:style-name="T412">nur </text:span><text:span text:style-name="T410">gegen unheilige Wesen</text:span></text:p>
      <text:p text:style-name="P90"><text:span text:style-name="T24">2</text:span><text:span text:style-name="T414">4</text:span><text:span text:style-name="T24">-2</text:span><text:span text:style-name="T414">7</text:span><text:tab/><text:span text:style-name="T403">selbst</text:span><text:span text:style-name="T404">:<text:tab/>für 1 Phase </text:span><text:span text:style-name="T395">alle Würfe </text:span><text:span text:style-name="T404">+</text:span><text:span text:style-name="T406">w3+ZS </text:span><text:span text:style-name="T415">und </text:span><text:span text:style-name="T406">Aura innerhalb </text:span><text:span text:style-name="T408">3</text:span><text:span text:style-name="T406"> </text:span><text:span text:style-name="T408">m</text:span><text:span text:style-name="T406">,</text:span></text:p>
      <text:p text:style-name="P90"><text:span text:style-name="T404"><text:tab/><text:tab/></text:span><text:span text:style-name="T407">Gefährte</text:span><text:span text:style-name="T406">:<text:tab/></text:span><text:span text:style-name="T395">alle Würfe</text:span> <text:span text:style-name="T395">w3+ZS</text:span><text:span text:style-name="T404"> für 1 Phase,</text:span></text:p>
      <text:p text:style-name="P93"><text:tab/><text:tab/><text:span text:style-name="T24">Flüssigkeit</text:span>: <text:span text:style-name="T416">dauerhaft </text:span>geweiht, 2x w8 Schaden gegen unheilige Wesen,<text:span text:style-name="T417"> </text:span><text:span text:style-name="T418">Z. für heute verloren</text:span></text:p>
      <text:p text:style-name="P93"><text:tab/><text:tab/><text:span text:style-name="T24">Amulett</text:span>:<text:tab/><text:span text:style-name="T396">geweiht für </text:span>1 Tag alle Rettungswürfe +2 für Träger,<text:span text:style-name="T417"> </text:span><text:span text:style-name="T418">Zauber für heute verloren</text:span></text:p>
      <text:p text:style-name="P92"><text:span text:style-name="T168"><text:tab/><text:tab/></text:span><text:span text:style-name="T407">Waffe</text:span><text:span text:style-name="T410">:<text:tab/>für 1 Tag </text:span><text:span text:style-name="T419">geweiht </text:span><text:span text:style-name="T411">entweder </text:span><text:span text:style-name="T168">Angriff </text:span><text:span text:style-name="T412">und</text:span><text:span text:style-name="T168"> Schaden </text:span><text:span text:style-name="T410">+</text:span><text:span text:style-name="T420">2</text:span><text:span text:style-name="T410"> </text:span><text:span text:style-name="T411">oder<text:line-break/><text:tab/><text:tab/><text:tab/><text:tab/></text:span><text:span text:style-name="T410">Angriff </text:span><text:span text:style-name="T412">und </text:span><text:span text:style-name="T410">Schaden +</text:span><text:span text:style-name="T420">3</text:span><text:span text:style-name="T410"> </text:span><text:span text:style-name="T412">nur </text:span><text:span text:style-name="T410">gegen unheilige Wesen,</text:span><text:span text:style-name="T421"> </text:span><text:span text:style-name="T420">Zauber für heute verloren</text:span></text:p>
      <text:p text:style-name="P92"><text:span text:style-name="T24">2</text:span><text:span text:style-name="T422">8</text:span><text:span text:style-name="T24">-2</text:span><text:span text:style-name="T422">9</text:span><text:span text:style-name="T168"><text:tab/></text:span><text:span text:style-name="T403">selbst</text:span><text:span text:style-name="T423">:<text:tab/></text:span><text:span text:style-name="T420">du und Gefährten innerhalb 9m</text:span><text:span text:style-name="T423">: für 1 </text:span><text:span text:style-name="T420">Stunde</text:span><text:span text:style-name="T423"> </text:span><text:span text:style-name="T424">alle Würfe </text:span><text:span text:style-name="T423">+</text:span><text:span text:style-name="T420">4</text:span></text:p>
      <text:p text:style-name="P92"><text:span text:style-name="T420"><text:tab/><text:tab/></text:span><text:span text:style-name="T407">Gefährte</text:span><text:span text:style-name="T410">:<text:tab/></text:span><text:span text:style-name="T423">für 1 Phase </text:span><text:span text:style-name="T424">alle Würfe </text:span><text:span text:style-name="T423">+</text:span><text:span text:style-name="T410">w3+ZS </text:span><text:span text:style-name="T425">und </text:span><text:span text:style-name="T410">Aura innerhalb </text:span><text:span text:style-name="T426">1,5</text:span><text:span text:style-name="T410"> </text:span><text:span text:style-name="T427">m</text:span><text:span text:style-name="T410">,</text:span></text:p>
      <text:p text:style-name="P94"><text:span text:style-name="T404"><text:tab/><text:tab/></text:span><text:span text:style-name="T407">Flüssigkeit</text:span><text:span text:style-name="T406">: </text:span><text:span text:style-name="T416">dauerhaft </text:span><text:span text:style-name="T406">geweiht, 2x w8 Schaden gegen unheilige Wesen, </text:span><text:span text:style-name="T418">Z. für </text:span><text:span text:style-name="T428">w7+1 Tage </text:span><text:span text:style-name="T418">verloren</text:span></text:p>
      <text:p text:style-name="P95"><text:tab/><text:tab/><text:span text:style-name="T24">Amulett</text:span>:<text:tab/>geweiht für 1 <text:span text:style-name="T428">Monat</text:span>, alle Rettungswürfe +2 für Träger, <text:span text:style-name="T418">Zauber für </text:span><text:span text:style-name="T428">w7+1 Tage </text:span><text:span text:style-name="T418">verloren</text:span></text:p>
      <text:p text:style-name="P92"><text:span text:style-name="T168"><text:tab/><text:tab/></text:span><text:span text:style-name="T407">Waffe</text:span><text:span text:style-name="T410">:<text:tab/>geweiht für 1 </text:span><text:span text:style-name="T429">Monat</text:span><text:span text:style-name="T410">, </text:span><text:span text:style-name="T411">entweder </text:span><text:span text:style-name="T168">Angriff </text:span><text:span text:style-name="T412">und</text:span><text:span text:style-name="T168"> Schaden </text:span><text:span text:style-name="T410">+</text:span><text:span text:style-name="T420">2</text:span><text:span text:style-name="T410"> </text:span><text:span text:style-name="T411">oder<text:line-break/><text:tab/><text:tab/><text:tab/><text:tab/></text:span><text:span text:style-name="T410">Angriff </text:span><text:span text:style-name="T412">und </text:span><text:span text:style-name="T410">Schaden +</text:span><text:span text:style-name="T420">3</text:span><text:span text:style-name="T410"> </text:span><text:span text:style-name="T412">nur </text:span><text:span text:style-name="T410">gegen unheilige Wesen, </text:span><text:span text:style-name="T420">Zauber für </text:span><text:span text:style-name="T429">w7+1 Tage </text:span><text:span text:style-name="T420">verloren</text:span></text:p>
      <text:p text:style-name="P92"><text:span text:style-name="T430">30</text:span><text:span text:style-name="T24">-</text:span><text:span text:style-name="T430">31</text:span><text:span text:style-name="T168"><text:tab/></text:span><text:span text:style-name="T430">Queste</text:span><text:span text:style-name="T423">:<text:tab/></text:span><text:span text:style-name="T424">alle Würfe </text:span><text:span text:style-name="T429">aller im Sinne des Gottes und der Queste +1, für ZS </text:span><text:span text:style-name="T410">Gefährte</text:span><text:span text:style-name="T429">n</text:span></text:p>
      <text:p text:style-name="P96"><text:span text:style-name="T429"><text:tab/><text:tab/><text:tab/><text:tab/></text:span><text:span text:style-name="T424">alle Würfe </text:span><text:span text:style-name="T429">+ZS, 7 Tage Dauer, kann gebannt werden; </text:span><text:span text:style-name="T431">Zauber für </text:span><text:span text:style-name="T432">7</text:span><text:span text:style-name="T431"> </text:span><text:span text:style-name="T432">Tage</text:span><text:span text:style-name="T431"> verloren</text:span></text:p>
      <text:p text:style-name="P92"><text:span text:style-name="T420"><text:tab/><text:tab/></text:span><text:span text:style-name="T407">Gefährte</text:span><text:span text:style-name="T410">:</text:span><text:span text:style-name="T423"><text:tab/></text:span><text:span text:style-name="T429">alle Würfe +w3+ZS für 1 Phase und 3 m Aura</text:span></text:p>
      <text:p text:style-name="P94"><text:span text:style-name="T404"><text:tab/><text:tab/></text:span><text:span text:style-name="T407">Flüssigkeit</text:span><text:span text:style-name="T406">: </text:span><text:span text:style-name="T416">dauerhaft </text:span><text:span text:style-name="T406">geweiht, 2x w8 Schaden gegen unheilige Wesen, </text:span><text:span text:style-name="T418">Z. </text:span><text:span text:style-name="T428">w</text:span><text:span text:style-name="T433">4 Wochen</text:span><text:span text:style-name="T428"> </text:span><text:span text:style-name="T418">verloren</text:span></text:p>
      <text:p text:style-name="P95"><text:tab/><text:tab/><text:span text:style-name="T24">Amulett</text:span>:<text:tab/>geweiht für 1 <text:span text:style-name="T428">Jahr</text:span>, alle Rettungswürfe +2 für Träger, <text:span text:style-name="T418">Zauber für </text:span><text:span text:style-name="T428">w</text:span><text:span text:style-name="T433">4 Wochen</text:span><text:span text:style-name="T428"> </text:span><text:span text:style-name="T418">verloren</text:span></text:p>
      <text:p text:style-name="P92"><text:span text:style-name="T168"><text:tab/><text:tab/></text:span><text:span text:style-name="T407">Waffe</text:span><text:span text:style-name="T410">:<text:tab/>geweiht für 1 </text:span><text:span text:style-name="T429">Jahr</text:span><text:span text:style-name="T410">, </text:span><text:span text:style-name="T434">entweder</text:span><text:span text:style-name="T411"> </text:span><text:span text:style-name="T168">Angriff </text:span><text:span text:style-name="T412">und</text:span><text:span text:style-name="T168"> Schaden </text:span><text:span text:style-name="T410">+</text:span><text:span text:style-name="T420">2</text:span><text:span text:style-name="T410"> </text:span><text:span text:style-name="T434">oder</text:span><text:span text:style-name="T411"> </text:span><text:span text:style-name="T410">Angriff </text:span><text:span text:style-name="T412">und </text:span><text:span text:style-name="T410">Schaden +</text:span><text:span text:style-name="T420">3</text:span><text:span text:style-name="T410"><text:line-break/><text:tab/><text:tab/><text:tab/><text:tab/></text:span><text:span text:style-name="T412">nur </text:span><text:span text:style-name="T410">gegen unheilige Wesen, </text:span><text:span text:style-name="T420">Zauber für </text:span><text:span text:style-name="T429">w</text:span><text:span text:style-name="T435">4 Wochen</text:span><text:span text:style-name="T429"> </text:span><text:span text:style-name="T420">verloren</text:span></text:p>
      <text:p text:style-name="P96"><text:span text:style-name="T430">32+</text:span><text:span text:style-name="T168"><text:tab/><text:tab/></text:span><text:span text:style-name="T430">Queste</text:span><text:span text:style-name="T423">:<text:tab/></text:span><text:span text:style-name="T424">alle Würfe </text:span><text:span text:style-name="T429">aller im Sinne des Gottes/der Queste +1, ZS </text:span><text:span text:style-name="T410">Gefährte</text:span><text:span text:style-name="T429">n </text:span><text:span text:style-name="T424">alle Würfe </text:span><text:span text:style-name="T429">+ZS;<text:line-break/><text:tab/><text:tab/><text:tab/><text:tab/></text:span><text:span text:style-name="T431">Zauber für w</text:span><text:span text:style-name="T432">20+10</text:span><text:span text:style-name="T431"> </text:span><text:span text:style-name="T432">Tage</text:span><text:span text:style-name="T431"> verloren</text:span></text:p>
      <text:p text:style-name="P92"><text:span text:style-name="T420"><text:tab/><text:tab/></text:span><text:span text:style-name="T407">Gefährte</text:span><text:span text:style-name="T410">:</text:span><text:span text:style-name="T423"><text:tab/></text:span><text:span text:style-name="T429">alle Würfe +w3+ZS für 1 Phase und </text:span><text:span text:style-name="T436">6</text:span><text:span text:style-name="T429"> m Aura</text:span></text:p>
      <text:p text:style-name="P94"><text:span text:style-name="T406"><text:tab/><text:tab/></text:span><text:span text:style-name="T407">Flüssigkeit</text:span><text:span text:style-name="T406">: </text:span><text:span text:style-name="T416">dauerhaft </text:span><text:span text:style-name="T406">geweiht, 2x w8 Schaden gegen unheilige Wesen, </text:span><text:span text:style-name="T437">Z</text:span><text:span text:style-name="T438">.</text:span><text:span text:style-name="T437"> w</text:span><text:span text:style-name="T439">4</text:span><text:span text:style-name="T437"> </text:span><text:span text:style-name="T439">Monate</text:span><text:span text:style-name="T437"> verloren</text:span></text:p>
      <text:p text:style-name="P95"><text:tab/><text:tab/><text:span text:style-name="T24">Amulett</text:span>:<text:tab/><text:span text:style-name="T440">dauerhaft </text:span>geweiht, alle Rettungswürfe +2 für Träger, <text:span text:style-name="T437">Zauber für w</text:span><text:span text:style-name="T439">4</text:span><text:span text:style-name="T437"> </text:span><text:span text:style-name="T439">Monate</text:span><text:span text:style-name="T437"> verloren</text:span></text:p>
      <text:p text:style-name="P97"><text:span text:style-name="T441"><text:tab/><text:tab/></text:span><text:span text:style-name="T442">Waffe</text:span><text:span text:style-name="T443">:<text:tab/>geweiht </text:span><text:span text:style-name="T444">bis unheilige Tat</text:span><text:span text:style-name="T443">, </text:span><text:span text:style-name="T445">entweder</text:span><text:span text:style-name="T446"> </text:span><text:span text:style-name="T441">Angriff </text:span><text:span text:style-name="T447">und</text:span><text:span text:style-name="T441"> Schaden </text:span><text:span text:style-name="T443">+</text:span><text:span text:style-name="T448">2</text:span><text:span text:style-name="T443"> </text:span><text:span text:style-name="T445">oder</text:span><text:span text:style-name="T446"><text:line-break/><text:tab/><text:tab/><text:tab/><text:tab/></text:span><text:span text:style-name="T443">Angriff </text:span><text:span text:style-name="T447">und</text:span><text:span text:style-name="T443"> Schaden +</text:span><text:span text:style-name="T448">3</text:span><text:span text:style-name="T443"> </text:span><text:span text:style-name="T447">nur </text:span><text:span text:style-name="T443">gegen unheilige Wesen, </text:span><text:span text:style-name="T449">Zauber für w</text:span><text:span text:style-name="T450">4</text:span><text:span text:style-name="T449"> </text:span><text:span text:style-name="T450">Monate</text:span><text:span text:style-name="T449"> verloren</text:span></text:p>
      <text:p text:style-name="P98" loext:marker-style-name="T451">Patzer Tabelle w16 (4-2) <text:span text:style-name="T452">w</text:span><text:span text:style-name="T453">4</text:span><text:span text:style-name="T454"> </text:span><text:span text:style-name="T455">bis </text:span><text:span text:style-name="T452">w</text:span><text:span text:style-name="T456">16-</text:span><text:span text:style-name="T457">Glücksmod.</text:span></text:p>
      <text:p text:style-name="P99" loext:marker-style-name="T451"><text:span text:style-name="T24">0-</text:span><text:tab/>Du verfehlst dein Ziel, verursachst aber keinen anderen Schaden.</text:p>
      <text:p text:style-name="P100" loext:marker-style-name="T451"><text:span text:style-name="T24">1</text:span><text:tab/>Dein Schlag macht dich zum Gespött der Gruppe, verursacht aber keinen Schaden.<text:tab/><text:tab/></text:p>
      <text:p text:style-name="P99" loext:marker-style-name="T451"><text:span text:style-name="T24">2</text:span><text:tab/>Du stolperst, kannst dich aber durch einen Reflexwurf mit Schwierigkeit 10 retten;<text:line-break/><text:tab/>andernfalls musst du die nächste Runde liegend verbringen.</text:p>
      <text:p text:style-name="P100" loext:marker-style-name="T451"><text:span text:style-name="T24">3</text:span><text:tab/>Deine Waffe löst sich aus deiner Hand. Du greifst schnell um, bekommst die Waffe aber<text:tab/></text:p>
      <text:p text:style-name="P100" loext:marker-style-name="T451"><text:tab/>nicht richtig zu fassen. Beim nächsten Angriffswurf erhältst du einen Malus von -2.<text:tab/><text:tab/></text:p>
      <text:p text:style-name="P99" loext:marker-style-name="T451"><text:span text:style-name="T24">4</text:span><text:tab/>Deine Waffe ist schwer beschädigt: Eine Bogensehne reißt, ein Schwertgriff fällt ab oder<text:line-break/><text:tab/>ein Schussmechanismus klemmt. Die Waffe kann mit 10 Minuten Arbeit repariert</text:p>
      <text:p text:style-name="P99" loext:marker-style-name="T451"><text:tab/>werden, ist aber vorerst nutzlos.</text:p>
      <text:p text:style-name="P100" loext:marker-style-name="T451"><text:span text:style-name="T24">5</text:span><text:tab/>Du stolperst, fällst und verschwendest diese Aktion. Du liegst am Boden und musst eine<text:tab/></text:p>
      <text:p text:style-name="P100" loext:marker-style-name="T451"><text:tab/>Aktion nutzen, um in der nächsten Runde aufzustehen.<text:tab/><text:tab/><text:tab/><text:tab/><text:tab/><text:tab/><text:tab/><text:tab/></text:p>
      <text:p text:style-name="P99" loext:marker-style-name="T451"><text:span text:style-name="T24">6</text:span><text:tab/>Deine Waffe verheddert sich in deiner Rüstung. Du musst die nächste Runde nutzen, um</text:p>
      <text:p text:style-name="P99" loext:marker-style-name="T451"><text:tab/>sie zu entwirren. Zusätzlich wird dein Rüstungsbonus um 1 reduziert, bis du 10 Minuten</text:p>
      <text:p text:style-name="P99" loext:marker-style-name="T451"><text:tab/>damit verbringst, die verhedderten Schnallen und Gurte wieder anzubringen.</text:p>
      <text:p text:style-name="P100" loext:marker-style-name="T451"><text:span text:style-name="T24">7</text:span><text:tab/>Du lässt deine Waffe fallen. Du musst sie aufheben oder bei deiner nächsten Aktion eine<text:tab/></text:p>
      <text:p text:style-name="P100" loext:marker-style-name="T451"><text:tab/>neue ziehen.<text:tab/><text:tab/><text:tab/><text:tab/><text:tab/><text:tab/><text:tab/><text:tab/><text:tab/><text:tab/><text:tab/><text:tab/><text:tab/><text:tab/><text:tab/><text:tab/><text:tab/></text:p>
      <text:p text:style-name="P99" loext:marker-style-name="T451"><text:span text:style-name="T24">8</text:span><text:tab/>Du schlägst versehentlich deine Waffe gegen einen festen, unnachgiebigen Gegenstand<text:line-break/><text:tab/>(einen Stein, eine Mauer, sogar den Boden). Gewöhnliche Waffen sind ruiniert, magische<text:line-break/><text:tab/>Waffen sind nicht betroffen.</text:p>
      <text:p text:style-name="P100" loext:marker-style-name="T451"><text:span text:style-name="T24">9</text:span><text:tab/>Du stolperst, was eine große Lücke in deiner Verteidigung öffnet. Der nächste Gegner,<text:tab/></text:p>
      <text:p text:style-name="P100" loext:marker-style-name="T451"><text:tab/>der dich angreift, erhält einen Bonus von +2 auf seinen Angriffswurf.<text:tab/><text:tab/><text:tab/><text:tab/><text:tab/></text:p>
      <text:p text:style-name="P99" loext:marker-style-name="T451"><text:span text:style-name="T24">10</text:span><text:tab/>Du hättest deine Rüstung in Schuss halten sollen! Die Gelenke deiner Rüstung<text:line-break/><text:tab/>verklemmen und du bleibst an Ort und Stelle stehen. Für w3 Runden kannst du dich<text:line-break/><text:tab/>nicht bewegen oder angreifen. Ungerüstete Charaktere sind davon nicht betroffen.</text:p>
      <text:p text:style-name="P100" loext:marker-style-name="T451"><text:span text:style-name="T24">11</text:span><text:tab/>Dein wilder Schwung lässt dich aus dem Gleichgewicht geraten. Du erhältst einen Malus<text:tab/></text:p>
      <text:p text:style-name="P100" loext:marker-style-name="T451"><text:tab/>von -4 auf deinen nächsten Angriffswurf.<text:tab/><text:tab/><text:tab/><text:tab/><text:tab/><text:tab/><text:tab/><text:tab/><text:tab/><text:tab/><text:tab/></text:p>
      <text:p text:style-name="P99" loext:marker-style-name="T451"><text:span text:style-name="T24">12</text:span><text:tab/>Du schlägst versehentlich nach einem zufällig bestimmten Gefährten in Reichweite.<text:line-break/><text:tab/>Wiederhole deinen Angriffswurf, aber nun gegen diesen Gefährten.</text:p>
      <text:p text:style-name="P100" loext:marker-style-name="T451"><text:span text:style-name="T24">13</text:span><text:tab/>Du stolperst übel. Du fällst hart und erleidest dabei w3 Schaden. Du liegst am Boden und<text:tab/></text:p>
      <text:p text:style-name="P100" loext:marker-style-name="T451"><text:tab/>musst eine Aktion dafür nutzen, um in der nächsten Runde aufzustehen.<text:tab/><text:tab/><text:tab/><text:tab/></text:p>
      <text:p text:style-name="P99" loext:marker-style-name="T451"><text:span text:style-name="T24">14</text:span><text:tab/>Du rutschst aus und fällst auf den Rücken. Wie eine Schildkröte ruderst du mit den<text:line-break/><text:tab/>Gliedern und bist unfähig, sofort aufzustehen. Du musst für die nächste Runde im Liegen<text:line-break/><text:tab/>kämpfen, bevor du dich aufrichten kannst.</text:p>
      <text:p text:style-name="P100" loext:marker-style-name="T451"><text:span text:style-name="T24">15</text:span><text:tab/>Du schaffst es irgendwie, dich selbst zu verletzen, wobei du normalen Schaden erleidest.<text:tab/></text:p>
      <text:p text:style-name="P99" loext:marker-style-name="T451"><text:span text:style-name="T24">16+</text:span><text:tab/>Du triffst dich versehentlich selbst und erhältst normalen Schaden +1. Darüber hinaus<text:line-break/><text:tab/>fällst du auf den Rücken und kannst dich erst dann wieder aufrichten, wenn dir ein<text:line-break/><text:tab/>Geschicklichkeitswurf (Schwierigkeit 16) gelingt.</text:p>
      <text:p text:style-name="P99" loext:marker-style-name="T451"/>
      <text:p text:style-name="P99" loext:marker-style-name="T451">*<text:tab/>Magische Waffen brechen nicht durch Patzer oder Volltreffer. Stattdessen werden sie<text:line-break/><text:tab/>w10 + 1,5 m weggeschleudert.</text:p>
      <text:p text:style-name="P99" loext:marker-style-name="T451"/>
      <text:p text:style-name="P101">Volltreffer Tabelle III für Kleriker, Hobbits, Krieger (1-2) und Zwerge (1-3)<text:span text:style-name="T452"> w</text:span><text:span text:style-name="T456">8</text:span><text:span text:style-name="T454"> </text:span><text:span text:style-name="T455">bis </text:span><text:span text:style-name="T452">w</text:span><text:span text:style-name="T456">16</text:span><text:span text:style-name="T457">+Glücksmod.</text:span></text:p>
      <text:p text:style-name="P102" loext:marker-style-name="T225"><text:span text:style-name="T458"><text:s text:c="2"/>0-</text:span><text:span text:style-name="T451"><text:tab/>Blinde Kampfwut! +2w8 Schaden </text:span><text:span text:style-name="T459">und</text:span><text:span text:style-name="T451"> w4 Schaden für deinen nächsten Gefährten.<text:line-break/><text:tab/></text:span><text:span text:style-name="T458"># Kampfwut: +w12 Schaden je PER oder INT</text:span></text:p>
      <text:p text:style-name="P103"><text:span text:style-name="T451"><text:s text:c="2"/></text:span><text:span text:style-name="T458">1</text:span><text:span text:style-name="T451"><text:tab/>Kraftvoller Schlag: +w6 Schaden.<text:tab/><text:tab/><text:tab/><text:tab/><text:tab/><text:tab/><text:tab/><text:tab/><text:tab/><text:tab/><text:tab/><text:tab/><text:tab/></text:span></text:p>
      <text:p text:style-name="P102" loext:marker-style-name="T225"><text:span text:style-name="T451"><text:s text:c="2"/></text:span><text:span text:style-name="T458">2</text:span><text:span text:style-name="T451"><text:tab/>Angriff wirft den Gegner zu Boden (Gegner am Boden: +2).</text:span></text:p>
      <text:p text:style-name="P103"><text:span text:style-name="T451"><text:s text:c="2"/></text:span><text:span text:style-name="T458">3</text:span><text:span text:style-name="T451"><text:tab/>Gegner läuft genau in den Schlag: +w8 Schaden.<text:tab/><text:tab/><text:tab/><text:tab/><text:tab/><text:tab/><text:tab/><text:tab/><text:tab/></text:span></text:p>
      <text:p text:style-name="P102" loext:marker-style-name="T225"><text:span text:style-name="T451"><text:s text:c="2"/></text:span><text:span text:style-name="T458">4</text:span><text:span text:style-name="T451"><text:tab/>Schlag lässt den Gegner in die Knie gehen. Greife gleich nochmal an.</text:span></text:p>
      <text:p text:style-name="P103"><text:span text:style-name="T451"><text:s text:c="2"/></text:span><text:span text:style-name="T458">5</text:span><text:span text:style-name="T451"><text:tab/>Nase explodiert in Wolke von Blut: +w6 Schaden, w4 Runden ohne Geruch.<text:tab/><text:tab/><text:tab/></text:span></text:p>
      <text:p text:style-name="P102" loext:marker-style-name="T225"><text:span text:style-name="T451"><text:s text:c="2"/></text:span><text:span text:style-name="T458">6</text:span><text:span text:style-name="T451"><text:tab/>Brutaler Treffer, mehrere Rippen gebrochen! +w8 Schaden.</text:span></text:p>
      <text:p text:style-name="P103"><text:span text:style-name="T451"><text:s text:c="2"/></text:span><text:span text:style-name="T458">7</text:span><text:span text:style-name="T451"><text:tab/>Treffer auf die Hand! Seine Waffe fliegt w6+1,5 m weit weg.<text:tab/><text:tab/><text:tab/><text:tab/><text:tab/><text:tab/><text:tab/></text:span></text:p>
      <text:p text:style-name="P102" loext:marker-style-name="T225"><text:span text:style-name="T451"><text:s text:c="2"/></text:span><text:span text:style-name="T458">8</text:span><text:span text:style-name="T451"><text:tab/>Schlag streift den Kopf! +1w6 Schaden und er ist für 6 Tage taub.</text:span></text:p>
      <text:p text:style-name="P103"><text:span text:style-name="T451"><text:s text:c="2"/></text:span><text:span text:style-name="T458">9</text:span><text:span text:style-name="T451"><text:tab/>Oberschenkelhalsknochen zerschmettert! +2w6 Schaden und -3 m Bewegung bis geheilt.<text:tab/></text:span></text:p>
      <text:p text:style-name="P102" loext:marker-style-name="T225"><text:span text:style-name="T458">10</text:span><text:span text:style-name="T451"><text:tab/>Du zerschmetterst die Waffe des Gegners, Metallsplitter fliegen umher.</text:span></text:p>
      <text:p text:style-name="P103"><text:span text:style-name="T458">11</text:span><text:span text:style-name="T451"><text:tab/>Bauchtreffer verursacht starke Blutung. Ohne Heilung in w5 Runden tot.<text:tab/><text:tab/><text:tab/><text:tab/></text:span></text:p>
      <text:p text:style-name="P102" loext:marker-style-name="T225"><text:span text:style-name="T458">12</text:span><text:span text:style-name="T451"><text:tab/>Treffer auf die Schläfe! Zähigkeit 10 + deine Stufe oder er wird bewusstlos.</text:span></text:p>
      <text:p text:style-name="P103"><text:span text:style-name="T458">13</text:span><text:span text:style-name="T451"><text:tab/>Unterkiefer gebrochen! Blut und Zähne fliegen umher: +w8 Schaden.<text:tab/><text:tab/><text:tab/><text:tab/><text:tab/></text:span></text:p>
      <text:p text:style-name="P102" loext:marker-style-name="T225"><text:span text:style-name="T460">14</text:span><text:span text:style-name="T451"><text:tab/>Körpertreffer! +2w8 Schaden</text:span></text:p>
      <text:p text:style-name="P103"><text:span text:style-name="T458">15</text:span><text:span text:style-name="T451"><text:tab/>Schulter ausgerenkt: +w8 Schaden und der Schildarm hängt kraftlos herab.<text:tab/><text:tab/><text:tab/><text:tab/></text:span></text:p>
      <text:p text:style-name="P102" loext:marker-style-name="T225"><text:span text:style-name="T458">16</text:span><text:span text:style-name="T451"><text:tab/>Schlag zerschmettert die Waffenhand: -4 auf alle Angriffswürfe.</text:span></text:p>
      <text:p text:style-name="P103"><text:span text:style-name="T458">17</text:span><text:span text:style-name="T451"><text:tab/>Schlag schmettert Gegner zu Boden: greife gleich nochmal an.<text:tab/><text:tab/><text:tab/><text:tab/><text:tab/><text:tab/></text:span></text:p>
      <text:p text:style-name="P102" loext:marker-style-name="T225"><text:span text:style-name="T458">18</text:span><text:span text:style-name="T451"><text:tab/>Stirn getroffen, graue</text:span><text:span text:style-name="T461"> </text:span><text:span text:style-name="T451">Pampe rinnt herab. +w8 Schaden, -w4 Intelligenz und<text:line-break/><text:tab/>-w4 Persönlichkeit.</text:span></text:p>
      <text:p text:style-name="P103"><text:span text:style-name="T458">19</text:span><text:span text:style-name="T451"><text:tab/>Brustkorb getroffen: +2w8 Schaden.<text:tab/><text:tab/><text:tab/><text:tab/><text:tab/><text:tab/><text:tab/><text:tab/><text:tab/><text:tab/><text:tab/><text:tab/></text:span></text:p>
      <text:p text:style-name="P102" loext:marker-style-name="T225"><text:span text:style-name="T458">20</text:span><text:span text:style-name="T451"><text:tab/>Brust getroffen: +w8 Schaden und Betäubung für w3 Runden.</text:span></text:p>
      <text:p text:style-name="P103"><text:span text:style-name="T458">21</text:span><text:span text:style-name="T451"><text:tab/>Bein zertrümmert: +2w6 Schaden, halbe Bewegung. Greife gleich nochmal an.<text:tab/><text:tab/><text:tab/></text:span></text:p>
      <text:p text:style-name="P102" loext:marker-style-name="T225"><text:span text:style-name="T458">22</text:span><text:span text:style-name="T451"><text:tab/>Waffenarm zertrümmert! Arm nicht mehr benutzbar, Waffe am Boden.</text:span></text:p>
      <text:p text:style-name="P103"><text:span text:style-name="T458">23</text:span><text:span text:style-name="T451"><text:tab/>Loch im Kopf: +2w8 Schaden, -w4 Intelligenz und -w4 Persönlichkeit.<text:tab/><text:tab/><text:tab/><text:tab/><text:tab/></text:span></text:p>
      <text:p text:style-name="P102" loext:marker-style-name="T225"><text:span text:style-name="T458">24</text:span><text:span text:style-name="T451"><text:tab/>Volltreffer auf Kehlkopf: +2w8 Schaden und stolpert für w4 Runden umher.</text:span></text:p>
      <text:p text:style-name="P103"><text:span text:style-name="T458">25</text:span><text:span text:style-name="T451"><text:tab/>Rippen durch die Lunge getrieben: Gegner verliert 50% der LP und kotzt Blut.<text:tab/><text:tab/><text:tab/></text:span></text:p>
      <text:p text:style-name="P102" loext:marker-style-name="T225"><text:span text:style-name="T458">26</text:span><text:span text:style-name="T451"><text:tab/>Gesicht zerschmettert, Augen zerstört: +2w8 Schaden und Gegner ist blind.</text:span></text:p>
      <text:p text:style-name="P103"><text:span text:style-name="T458">27</text:span><text:span text:style-name="T451"><text:tab/>Volltreffer auf Brust: +3w8 Schaden und Zähigkeit 15 + deine Stufe oder bewusstlos.<text:tab/><text:tab/></text:span></text:p>
      <text:p text:style-name="P102" loext:marker-style-name="T225"><text:span text:style-name="T458">28+<text:tab/></text:span><text:span text:style-name="T451">Wirbelsäulentreffer: +3w8 Schaden und Zähigkeit 15 + deine Stufe oder gelähmt.</text:span></text:p>
      <text:p text:style-name="P104" loext:marker-style-name="T451"/>
      <text:p text:style-name="P105" loext:marker-style-name="T451">#<text:tab/>Ein Charakter der von Kampfwut überkommen wird, kann Attributspunkte in<text:line-break/><text:tab/>Persönlichkeit oder Intelligenz opfern um den Schaden zu vergrößern. Je Punkt fügt er<text:line-break/><text:tab/>w12 Schaden hinzu.</text:p>
      <text:p text:style-name="P106"><text:span text:style-name="T462"><text:s/></text:span><text:span text:style-name="T463">Ä</text:span><text:span text:style-name="T464"> </text:span><text:span text:style-name="T465">gid</text:span><draw:frame draw:style-name="fr1" draw:name="Bild1" text:anchor-type="char" svg:x="12.652cm" svg:y="0.064cm" svg:width="7.327cm" svg:height="11.008cm" draw:z-index="0"><draw:image xlink:href="Pictures/10000000000006A800000A001F1B8522.jpg" xlink:type="simple" xlink:show="embed" xlink:actuate="onLoad" draw:mime-type="image/jpeg"/></draw:frame><text:span text:style-name="T466">ius</text:span></text:p>
      <text:p text:style-name="P107"><text:span text:style-name="T467"/></text:p>
      <text:p text:style-name="P108"><text:span text:style-name="T468">Schutzpatron</text:span> der <text:span text:style-name="T469">Bettler</text:span></text:p>
      <text:p text:style-name="P109"><text:span text:style-name="T467"/></text:p>
      <text:p text:style-name="P110">Schutzpatron der stillenden Mütter und der Hirten.</text:p>
      <text:p text:style-name="P110">Beschützer der Bettler und Krüppel, angerufen bei Pest, Aussatz und Krebs, bei Dürre, Sturm und Feuersbrunst,<text:line-break/>in geistiger Not und Verlassenheit, gegen Fallsucht, Geisteskrankheiten und Unfruchtbarkeit von Mensch und Tier.</text:p>
      <text:p text:style-name="P111"/>
      <text:p text:style-name="P112">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13"><text:span text:style-name="T470">Mit </text:span>Krummstab und vom Pfeil getroffen und in Begleitung einer Hirschkuh.</text:p>
      <text:p text:style-name="P113"/>
      <text:p text:style-name="P114">Kleriker <text:span text:style-name="T471">des </text:span><text:span text:style-name="T472">Ä</text:span><text:span text:style-name="T471">gidius</text:span> werden zur <text:span text:style-name="T471">W</text:span>eih<text:span text:style-name="T471">e</text:span> mit einem Pfeil durchbohrt, welcher von da an stets in der Wunde <text:span text:style-name="T471">s</text:span>teckt.<text:line-break/>Pfeil und <text:span text:style-name="T471">B</text:span>ogen sind gewei<text:span text:style-name="T471">h</text:span>te <text:span text:style-name="T471">Z</text:span>eremoni<text:span text:style-name="T473">al</text:span>waffen.<text:line-break/>Hirsch<text:span text:style-name="T471">e und insbesondere</text:span> <text:span text:style-name="T471">H</text:span>irschkü<text:span text:style-name="T471">h</text:span>e <text:span text:style-name="T471">sind</text:span> Heilig und d<text:span text:style-name="T471">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c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05-19T22:09:58.741805100</dc:date>
    <meta:editing-duration>P4DT19H5M20S</meta:editing-duration>
    <meta:editing-cycles>1178</meta:editing-cycles>
    <meta:generator>LibreOffice/25.2.2.2$Windows_X86_64 LibreOffice_project/7370d4be9e3cf6031a51beef54ff3bda878e3fac</meta:generator>
    <meta:print-date>2025-05-12T23:10:25.972678000</meta:print-date>
    <meta:printed-by>PDF-Dateien</meta:printed-by>
    <meta:document-statistic meta:table-count="1" meta:image-count="2" meta:object-count="0" meta:page-count="11" meta:paragraph-count="387" meta:word-count="3753" meta:character-count="24229" meta:non-whitespace-character-count="19880"/>
  </office:meta>
</office:document-meta>
</file>